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8E0000006575DED214.jpg" manifest:media-type="image/jpeg"/>
  <manifest:file-entry manifest:full-path="Pictures/100000000000019D0000005EF3CAD2EC.jpg" manifest:media-type="image/jpeg"/>
  <manifest:file-entry manifest:full-path="Pictures/10000000000004FF0000043243D6E0DA.jpg" manifest:media-type="image/jpeg"/>
  <manifest:file-entry manifest:full-path="Pictures/10000000000002AD000002025153B311.jpg" manifest:media-type="image/jpeg"/>
  <manifest:file-entry manifest:full-path="Pictures/100000000000052B0000036E714C93F8.jpg" manifest:media-type="image/jpeg"/>
  <manifest:file-entry manifest:full-path="Pictures/10000000000002BC0000020C4B7F9E95.jpg" manifest:media-type="image/jpeg"/>
  <manifest:file-entry manifest:full-path="Pictures/10000000000002B300000206B4820F09.jpg" manifest:media-type="image/jpeg"/>
  <manifest:file-entry manifest:full-path="Pictures/10000000000002A1000001F8507CA3C8.jpg" manifest:media-type="image/jpeg"/>
  <manifest:file-entry manifest:full-path="Pictures/10000000000002A1000001F9A2855B67.jpg" manifest:media-type="image/jpeg"/>
  <manifest:file-entry manifest:full-path="Pictures/1000000000000297000001F18177F1E9.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1" svg:font-family="Aptos" style:font-family-generic="system"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OpenSymbol" svg:font-family="OpenSymbol" style:font-charset="x-symbol"/>
    <style:font-face style:name="PingFang TC Regular" svg:font-family="'PingFang TC Regular'" style:font-family-generic="roman" style:font-pitch="variable"/>
    <style:font-face style:name="Symbol" svg:font-family="Symbol" style:font-family-generic="system" style:font-pitch="variable"/>
    <style:font-face style:name="Symbol1" svg:font-family="Symbol" style:font-adornments="Regular" style:font-family-generic="roman" style:font-pitch="variable" style:font-charset="x-symbol"/>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automatic-styles>
    <style:style style:name="表格1" style:family="table">
      <style:table-properties style:width="14.651cm" fo:margin-top="0cm" fo:margin-bottom="0cm" table:align="center" style:writing-mode="lr-tb"/>
    </style:style>
    <style:style style:name="表格1.A" style:family="table-column">
      <style:table-column-properties style:column-width="7.401cm"/>
    </style:style>
    <style:style style:name="表格1.B" style:family="table-column">
      <style:table-column-properties style:column-width="7.248cm"/>
    </style:style>
    <style:style style:name="表格1.1" style:family="table-row">
      <style:table-row-properties style:min-row-height="6.26cm" fo:keep-together="auto"/>
    </style:style>
    <style:style style:name="表格1.A1" style:family="table-cell">
      <style:table-cell-properties fo:background-color="transparent" fo:padding="0.141cm" fo:border="none" style:writing-mode="lr-tb">
        <style:background-image/>
      </style:table-cell-properties>
    </style:style>
    <style:style style:name="表格1.2" style:family="table-row">
      <style:table-row-properties style:min-row-height="7.086cm" fo:keep-together="auto"/>
    </style:style>
    <style:style style:name="表格1.3" style:family="table-row">
      <style:table-row-properties style:min-row-height="6.869cm" fo:keep-together="auto"/>
    </style:style>
    <style:style style:name="表格2" style:family="table">
      <style:table-properties style:width="14.633cm" fo:margin-top="0cm" fo:margin-bottom="0cm" table:align="center" style:writing-mode="lr-tb"/>
    </style:style>
    <style:style style:name="表格2.A" style:family="table-column">
      <style:table-column-properties style:column-width="3.623cm"/>
    </style:style>
    <style:style style:name="表格2.B" style:family="table-column">
      <style:table-column-properties style:column-width="11.008cm"/>
    </style:style>
    <style:style style:name="表格2.1" style:family="table-row">
      <style:table-row-properties style:min-row-height="0.529cm" fo:keep-together="auto"/>
    </style:style>
    <style:style style:name="表格2.A1" style:family="table-cell">
      <style:table-cell-properties fo:background-color="transparent" fo:padding="0.141cm" fo:border="0.5pt solid #000000" style:writing-mode="lr-tb">
        <style:background-image/>
      </style:table-cell-properties>
    </style:style>
    <style:style style:name="表格2.2" style:family="table-row">
      <style:table-row-properties style:min-row-height="1.799cm" fo:keep-together="auto"/>
    </style:style>
    <style:style style:name="表格2.3" style:family="table-row">
      <style:table-row-properties style:min-row-height="1.588cm" fo:keep-together="auto"/>
    </style:style>
    <style:style style:name="表格3" style:family="table">
      <style:table-properties style:width="14.623cm" fo:margin-left="0.205cm" fo:margin-top="0cm" fo:margin-bottom="0cm" table:align="left" style:writing-mode="lr-tb"/>
    </style:style>
    <style:style style:name="表格3.A" style:family="table-column">
      <style:table-column-properties style:column-width="3.9cm"/>
    </style:style>
    <style:style style:name="表格3.B" style:family="table-column">
      <style:table-column-properties style:column-width="1.104cm"/>
    </style:style>
    <style:style style:name="表格3.C" style:family="table-column">
      <style:table-column-properties style:column-width="5.198cm"/>
    </style:style>
    <style:style style:name="表格3.D" style:family="table-column">
      <style:table-column-properties style:column-width="4.419cm"/>
    </style:style>
    <style:style style:name="表格3.1" style:family="table-row">
      <style:table-row-properties style:min-row-height="1.067cm" fo:keep-together="auto"/>
    </style:style>
    <style:style style:name="表格3.A1" style:family="table-cell">
      <style:table-cell-properties fo:background-color="#d9d9d9" fo:padding="0.141cm" fo:border-left="0.75pt solid #000000" fo:border-right="0.75pt solid #ffffff" fo:border-top="0.75pt solid #000000" fo:border-bottom="0.75pt solid #000000" style:writing-mode="lr-tb">
        <style:background-image/>
      </style:table-cell-properties>
    </style:style>
    <style:style style:name="表格3.B1" style:family="table-cell">
      <style:table-cell-properties fo:background-color="transparent" fo:padding="0.141cm" fo:border-left="0.75pt solid #ffffff" fo:border-right="0.75pt solid #000000" fo:border-top="0.75pt solid #000000" fo:border-bottom="0.75pt solid #000000" style:writing-mode="lr-tb">
        <style:background-image/>
      </style:table-cell-properties>
    </style:style>
    <style:style style:name="表格3.D1" style:family="table-cell">
      <style:table-cell-properties fo:background-color="#d9d9d9" fo:padding="0.141cm" fo:border="0.75pt solid #000000" style:writing-mode="lr-tb">
        <style:background-image/>
      </style:table-cell-properties>
    </style:style>
    <style:style style:name="表格3.2" style:family="table-row">
      <style:table-row-properties style:min-row-height="0.75cm" fo:keep-together="auto"/>
    </style:style>
    <style:style style:name="表格3.D2" style:family="table-cell">
      <style:table-cell-properties fo:background-color="transparent" fo:padding="0.141cm" fo:border="0.75pt solid #000000" style:writing-mode="lr-tb">
        <style:background-image/>
      </style:table-cell-properties>
    </style:style>
    <style:style style:name="表格3.D3" style:family="table-cell">
      <style:table-cell-properties fo:background-color="transparent" fo:padding="0cm" fo:border="0.75pt solid #000000" style:writing-mode="lr-tb">
        <style:background-image/>
      </style:table-cell-properties>
    </style:style>
    <style:style style:name="表格3.5" style:family="table-row">
      <style:table-row-properties style:min-row-height="2.743cm" fo:keep-together="auto"/>
    </style:style>
    <style:style style:name="表格3.B5" style:family="table-cell">
      <style:table-cell-properties fo:background-color="transparent" fo:padding-left="0.141cm" fo:padding-right="0.423cm" fo:padding-top="0.141cm" fo:padding-bottom="0.141cm" fo:border-left="0.75pt solid #ffffff" fo:border-right="0.75pt solid #000000" fo:border-top="0.75pt solid #000000" fo:border-bottom="0.75pt solid #000000" style:writing-mode="lr-tb">
        <style:background-image/>
      </style:table-cell-properties>
    </style:style>
    <style:style style:name="表格3.6" style:family="table-row">
      <style:table-row-properties style:min-row-height="0.67cm" fo:keep-together="auto"/>
    </style:style>
    <style:style style:name="表格3.B7" style:family="table-cell">
      <style:table-cell-properties fo:background-color="transparent" fo:padding-left="0.141cm" fo:padding-right="0.423cm" fo:padding-top="0.141cm" fo:padding-bottom="0.141cm" fo:border="0.75pt solid #000000" style:writing-mode="lr-tb">
        <style:background-image/>
      </style:table-cell-properties>
    </style:style>
    <style:style style:name="表格3.C7" style:family="table-cell">
      <style:table-cell-properties fo:background-color="#d9d9d9" fo:padding-left="0.141cm" fo:padding-right="0.423cm" fo:padding-top="0.141cm" fo:padding-bottom="0.141cm" fo:border="0.75pt solid #000000" style:writing-mode="lr-tb">
        <style:background-image/>
      </style:table-cell-properties>
    </style:style>
    <style:style style:name="表格3.8" style:family="table-row">
      <style:table-row-properties style:min-row-height="1.173cm" fo:keep-together="auto"/>
    </style:style>
    <style:style style:name="表格3.10" style:family="table-row">
      <style:table-row-properties style:min-row-height="0.961cm" fo:keep-together="auto"/>
    </style:style>
    <style:style style:name="表格3.11" style:family="table-row">
      <style:table-row-properties style:min-row-height="0.988cm" fo:keep-together="auto"/>
    </style:style>
    <style:style style:name="表格3.13" style:family="table-row">
      <style:table-row-properties style:min-row-height="0.935cm" fo:keep-together="auto"/>
    </style:style>
    <style:style style:name="表格3.15" style:family="table-row">
      <style:table-row-properties style:min-row-height="1.094cm" fo:keep-together="auto"/>
    </style:style>
    <style:style style:name="表格4" style:family="table">
      <style:table-properties style:width="14.744cm" fo:margin-top="0cm" fo:margin-bottom="0cm" table:align="center" style:writing-mode="lr-tb"/>
    </style:style>
    <style:style style:name="表格4.A" style:family="table-column">
      <style:table-column-properties style:column-width="4.073cm"/>
    </style:style>
    <style:style style:name="表格4.B" style:family="table-column">
      <style:table-column-properties style:column-width="4.168cm"/>
    </style:style>
    <style:style style:name="表格4.C" style:family="table-column">
      <style:table-column-properties style:column-width="3cm"/>
    </style:style>
    <style:style style:name="表格4.D" style:family="table-column">
      <style:table-column-properties style:column-width="3.501cm"/>
    </style:style>
    <style:style style:name="表格4.1" style:family="table-row">
      <style:table-row-properties style:min-row-height="0.736cm" fo:keep-together="auto"/>
    </style:style>
    <style:style style:name="表格4.A1" style:family="table-cell">
      <style:table-cell-properties style:vertical-align="middle" fo:background-color="transparent" fo:padding="0.141cm" fo:border="0.5pt solid #000000" style:writing-mode="lr-tb">
        <style:background-image/>
      </style:table-cell-properties>
    </style:style>
    <style:style style:name="表格4.5" style:family="table-row">
      <style:table-row-properties style:min-row-height="4.815cm" fo:keep-together="auto"/>
    </style:style>
    <style:style style:name="表格4.6" style:family="table-row">
      <style:table-row-properties style:min-row-height="5.768cm" fo:keep-together="auto"/>
    </style:style>
    <style:style style:name="表格4.A6" style:family="table-cell">
      <style:table-cell-properties fo:background-color="transparent" fo:padding="0.141cm" fo:border="0.5pt solid #000000" style:writing-mode="lr-tb">
        <style:background-image/>
      </style:table-cell-properties>
    </style:style>
    <style:style style:name="表格4.B6" style:family="table-cell">
      <style:table-cell-properties fo:background-color="transparent" fo:padding="0.141cm" fo:border="0.5pt solid #000000" style:writing-mode="lr-tb">
        <style:background-image/>
      </style:table-cell-properties>
    </style:style>
    <style:style style:name="P1" style:family="paragraph" style:parent-style-name="Standard">
      <style:paragraph-properties fo:margin-top="0.212cm" fo:margin-bottom="0.212cm" style:contextual-spacing="false" fo:line-height="100%" fo:text-align="center" style:justify-single-word="false" fo:orphans="2" fo:widows="2"/>
      <style:text-properties fo:language="en" fo:country="US" style:language-asian="zh" style:country-asian="TW" style:language-complex="ar" style:country-complex="SA" loext:padding="0cm" loext:border="none" loext:shadow="none"/>
    </style:style>
    <style:style style:name="P2" style:family="paragraph" style:parent-style-name="Standard">
      <style:paragraph-properties fo:margin-top="0cm" fo:margin-bottom="0cm" style:contextual-spacing="false" fo:line-height="100%" fo:text-align="center" style:justify-single-word="false" fo:orphans="2" fo:widows="2"/>
      <style:text-properties fo:language="en" fo:country="US" style:language-asian="zh" style:country-asian="TW" style:language-complex="ar" style:country-complex="SA" loext:padding="0cm" loext:border="none" loext:shadow="none"/>
    </style:style>
    <style:style style:name="P3" style:family="paragraph" style:parent-style-name="Standard">
      <style:paragraph-properties fo:margin-top="0.212cm" fo:margin-bottom="0.212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4" style:family="paragraph" style:parent-style-name="Standard">
      <style:paragraph-properties fo:margin-top="0cm" fo:margin-bottom="0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5" style:family="paragraph" style:parent-style-name="Standard">
      <style:paragraph-properties fo:margin-right="0.282cm" fo:margin-top="0cm" fo:margin-bottom="0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6" style:family="paragraph" style:parent-style-name="Standard">
      <style:paragraph-properties fo:margin-top="0cm" fo:margin-bottom="0.423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7" style:family="paragraph" style:parent-style-name="Standard">
      <style:paragraph-properties fo:margin-top="0cm" fo:margin-bottom="0cm" style:contextual-spacing="false" fo:line-height="100%" fo:text-align="justify" style:justify-single-word="false" fo:orphans="2" fo:widows="2"/>
      <style:text-properties fo:language="en" fo:country="US" style:language-asian="zh" style:country-asian="TW" style:language-complex="ar" style:country-complex="SA" loext:padding="0cm" loext:border="none" loext:shadow="none"/>
    </style:style>
    <style:style style:name="P8" style:family="paragraph" style:parent-style-name="Standard">
      <style:paragraph-properties fo:margin-top="0.212cm" fo:margin-bottom="0.212cm" style:contextual-spacing="false" fo:line-height="100%" fo:text-align="justify" style:justify-single-word="false" fo:orphans="2" fo:widows="2"/>
      <style:text-properties fo:language="en" fo:country="US" style:language-asian="zh" style:country-asian="TW" style:language-complex="ar" style:country-complex="SA" loext:padding="0cm" loext:border="none" loext:shadow="none"/>
    </style:style>
    <style:style style:name="P9" style:family="paragraph" style:parent-style-name="Standard">
      <style:paragraph-properties fo:margin-top="0cm" fo:margin-bottom="0.282cm" style:contextual-spacing="false" fo:text-align="start" style:justify-single-word="false"/>
      <style:text-properties fo:language="en" fo:country="US" style:language-asian="zh" style:country-asian="TW" style:language-complex="ar" style:country-complex="SA" loext:padding="0cm" loext:border="none" loext:shadow="none"/>
    </style:style>
    <style:style style:name="P10" style:family="paragraph" style:parent-style-name="No_20_Spacing">
      <style:paragraph-properties fo:margin-top="0cm" fo:margin-bottom="0cm" style:contextual-spacing="false" fo:text-align="start" style:justify-single-word="false"/>
      <style:text-properties fo:language="en" fo:country="US" style:language-asian="zh" style:country-asian="TW" style:language-complex="ar" style:country-complex="SA" loext:padding="0cm" loext:border="none" loext:shadow="none"/>
    </style:style>
    <style:style style:name="P11" style:family="paragraph" style:parent-style-name="Standard">
      <style:paragraph-properties fo:margin-top="0cm" fo:margin-bottom="0.423cm" style:contextual-spacing="false" fo:line-height="100%" fo:text-align="start" style:justify-single-word="false" fo:orphans="2" fo:widows="2"/>
      <style:text-properties style:font-name="Times New Roman1" fo:language="en" fo:country="US" style:letter-kerning="false" style:font-name-asian="Times New Roman2" style:language-asian="zh" style:country-asian="TW" style:font-name-complex="Times New Roman2" style:language-complex="ar" style:country-complex="SA" loext:padding="0cm" loext:border="none" loext:shadow="none"/>
    </style:style>
    <style:style style:name="P12" style:family="paragraph" style:parent-style-name="List_20_Paragraph">
      <style:paragraph-properties fo:margin-left="1.752cm" fo:margin-top="0cm" fo:margin-bottom="0cm" style:contextual-spacing="false" fo:line-height="100%" fo:orphans="2" fo:widows="2"/>
      <style:text-properties style:font-name="Times New Roman1" style:letter-kerning="false" style:font-name-asian="Times New Roman2" style:font-name-complex="Times New Roman2"/>
    </style:style>
    <style:style style:name="P13" style:family="paragraph" style:parent-style-name="List_20_Paragraph" style:list-style-name="">
      <style:paragraph-properties fo:margin-left="0.751cm" fo:margin-top="0cm" fo:margin-bottom="0.141cm" style:contextual-spacing="false" fo:line-height="115%" fo:orphans="2" fo:widows="2"/>
    </style:style>
    <style:style style:name="P14" style:family="paragraph" style:parent-style-name="List_20_Paragraph" style:list-style-name="">
      <style:paragraph-properties fo:margin-left="0.457cm" fo:margin-top="0cm" fo:margin-bottom="0.141cm" style:contextual-spacing="false" fo:line-height="115%" fo:orphans="2" fo:widows="2"/>
    </style:style>
    <style:style style:name="P15" style:family="paragraph" style:parent-style-name="List_20_Paragraph">
      <style:paragraph-properties fo:margin-left="1.067cm" fo:margin-top="0cm" fo:margin-bottom="0.141cm" style:contextual-spacing="false" fo:line-height="115%" fo:orphans="2" fo:widows="2"/>
    </style:style>
    <style:style style:name="P16" style:family="paragraph" style:parent-style-name="List_20_Paragraph" style:list-style-name="WWNum22">
      <style:paragraph-properties fo:margin-top="0cm" fo:margin-bottom="0.141cm" style:contextual-spacing="false" fo:line-height="115%" fo:orphans="2" fo:widows="2"/>
    </style:style>
    <style:style style:name="P17" style:family="paragraph" style:parent-style-name="List_20_Paragraph" style:list-style-name="WWNum24">
      <style:paragraph-properties fo:margin-top="0cm" fo:margin-bottom="0.141cm" style:contextual-spacing="false" fo:line-height="115%" fo:orphans="2" fo:widows="2"/>
    </style:style>
    <style:style style:name="P18" style:family="paragraph" style:parent-style-name="List_20_Paragraph" style:list-style-name="WWNum26">
      <style:paragraph-properties fo:margin-top="0cm" fo:margin-bottom="0.141cm" style:contextual-spacing="false" fo:line-height="115%" fo:orphans="2" fo:widows="2"/>
    </style:style>
    <style:style style:name="P19" style:family="paragraph" style:parent-style-name="List_20_Paragraph" style:list-style-name="WWNum29">
      <style:paragraph-properties fo:margin-top="0cm" fo:margin-bottom="0.141cm" style:contextual-spacing="false" fo:line-height="115%" fo:orphans="2" fo:widows="2"/>
    </style:style>
    <style:style style:name="P20" style:family="paragraph" style:parent-style-name="List_20_Paragraph" style:list-style-name="WWNum30">
      <style:paragraph-properties fo:margin-top="0.494cm" fo:margin-bottom="0.141cm" style:contextual-spacing="false" fo:line-height="100%" fo:text-align="justify" style:justify-single-word="false" fo:orphans="2" fo:widows="2"/>
    </style:style>
    <style:style style:name="P21" style:family="paragraph" style:parent-style-name="List_20_Paragraph" style:list-style-name="">
      <style:paragraph-properties fo:margin-left="0.998cm" fo:margin-top="0.494cm" fo:margin-bottom="0.141cm" style:contextual-spacing="false" fo:line-height="100%" fo:text-align="justify" style:justify-single-word="false" fo:orphans="2" fo:widows="2"/>
    </style:style>
    <style:style style:name="P22" style:family="paragraph" style:parent-style-name="Normal_20__28_Web_29_" style:list-style-name="WWNum3"/>
    <style:style style:name="P23" style:family="paragraph" style:parent-style-name="Normal_20__28_Web_29_" style:list-style-name="WWNum4"/>
    <style:style style:name="P24" style:family="paragraph" style:parent-style-name="Normal_20__28_Web_29_" style:list-style-name="WWNum5"/>
    <style:style style:name="P25" style:family="paragraph" style:parent-style-name="Normal_20__28_Web_29_" style:list-style-name="WWNum6"/>
    <style:style style:name="P26" style:family="paragraph" style:parent-style-name="Normal_20__28_Web_29_" style:list-style-name="WWNum7"/>
    <style:style style:name="P27" style:family="paragraph" style:parent-style-name="Normal_20__28_Web_29_" style:list-style-name="WWNum8"/>
    <style:style style:name="P28" style:family="paragraph" style:parent-style-name="Normal_20__28_Web_29_" style:list-style-name="WWNum9"/>
    <style:style style:name="P29" style:family="paragraph" style:parent-style-name="Normal_20__28_Web_29_" style:list-style-name="WWNum10"/>
    <style:style style:name="P30" style:family="paragraph" style:parent-style-name="Normal_20__28_Web_29_" style:list-style-name="WWNum11"/>
    <style:style style:name="P31" style:family="paragraph" style:parent-style-name="Normal_20__28_Web_29_" style:list-style-name="WWNum12"/>
    <style:style style:name="P32" style:family="paragraph" style:parent-style-name="Normal_20__28_Web_29_" style:list-style-name="WWNum13"/>
    <style:style style:name="P33" style:family="paragraph" style:parent-style-name="Normal_20__28_Web_29_" style:list-style-name="WWNum14"/>
    <style:style style:name="P34" style:family="paragraph" style:parent-style-name="Normal_20__28_Web_29_" style:list-style-name="WWNum15"/>
    <style:style style:name="P35" style:family="paragraph" style:parent-style-name="Normal_20__28_Web_29_" style:list-style-name="WWNum16"/>
    <style:style style:name="P36" style:family="paragraph" style:parent-style-name="Normal_20__28_Web_29_" style:list-style-name="WWNum17"/>
    <style:style style:name="P37" style:family="paragraph" style:parent-style-name="Normal_20__28_Web_29_">
      <style:paragraph-properties fo:margin-left="1.499cm"/>
    </style:style>
    <style:style style:name="P38" style:family="paragraph" style:parent-style-name="Normal_20__28_Web_29_" style:list-style-name="WWNum19"/>
    <style:style style:name="P39" style:family="paragraph" style:parent-style-name="Normal_20__28_Web_29_" style:list-style-name="WWNum20"/>
    <style:style style:name="P40" style:family="paragraph" style:parent-style-name="Normal_20__28_Web_29_" style:list-style-name="WWNum27"/>
    <style:style style:name="P41" style:family="paragraph" style:parent-style-name="Normal_20__28_Web_29_" style:list-style-name="WWNum31"/>
    <style:style style:name="P42" style:family="paragraph" style:parent-style-name="Standard">
      <style:paragraph-properties fo:margin-top="0.212cm" fo:margin-bottom="0.212cm" style:contextual-spacing="false" fo:line-height="100%" fo:text-align="justify" style:justify-single-word="false" fo:orphans="2" fo:widows="2"/>
    </style:style>
    <style:style style:name="P43" style:family="paragraph" style:parent-style-name="Standard">
      <style:paragraph-properties fo:margin-top="0cm" fo:margin-bottom="0.423cm" style:contextual-spacing="false" fo:line-height="100%" fo:text-align="justify" style:justify-single-word="false" fo:orphans="2" fo:widows="2" fo:break-before="page"/>
    </style:style>
    <style:style style:name="P44" style:family="paragraph" style:parent-style-name="Standard">
      <style:paragraph-properties fo:margin-top="0.423cm" fo:margin-bottom="0.423cm" style:contextual-spacing="false" fo:line-height="100%" fo:text-align="justify" style:justify-single-word="false" fo:orphans="2" fo:widows="2"/>
    </style:style>
    <style:style style:name="P45" style:family="paragraph" style:parent-style-name="Standard">
      <style:paragraph-properties fo:margin-left="1cm" fo:margin-top="0.423cm" fo:margin-bottom="0.423cm" style:contextual-spacing="false" fo:line-height="100%" fo:text-align="justify" style:justify-single-word="false" fo:orphans="2" fo:widows="2"/>
    </style:style>
    <style:style style:name="P46" style:family="paragraph" style:parent-style-name="Standard">
      <style:paragraph-properties fo:margin-left="2cm" fo:margin-top="0.423cm" fo:margin-bottom="0.423cm" style:contextual-spacing="false" fo:line-height="100%" fo:text-align="justify" style:justify-single-word="false" fo:orphans="2" fo:widows="2"/>
    </style:style>
    <style:style style:name="P47" style:family="paragraph" style:parent-style-name="Standard">
      <style:paragraph-properties fo:margin-top="0.212cm" fo:margin-bottom="0.212cm" style:contextual-spacing="false" fo:line-height="100%" fo:text-align="center" style:justify-single-word="false" fo:orphans="2" fo:widows="2"/>
    </style:style>
    <style:style style:name="P48" style:family="paragraph" style:parent-style-name="Standard">
      <style:paragraph-properties fo:margin-top="0cm" fo:margin-bottom="0cm" style:contextual-spacing="false" fo:line-height="100%" fo:text-align="center" style:justify-single-word="false" fo:orphans="2" fo:widows="2"/>
    </style:style>
    <style:style style:name="P49" style:family="paragraph" style:parent-style-name="Standard">
      <style:paragraph-properties fo:margin-left="0.499cm" fo:margin-top="0.494cm" fo:margin-bottom="0.494cm" style:contextual-spacing="false" fo:line-height="100%" fo:orphans="2" fo:widows="2"/>
    </style:style>
    <style:style style:name="P50" style:family="paragraph" style:parent-style-name="Standard">
      <style:paragraph-properties fo:margin-left="0.499cm" fo:margin-top="0.423cm" fo:margin-bottom="0.423cm" style:contextual-spacing="false" fo:line-height="100%" fo:orphans="2" fo:widows="2"/>
    </style:style>
    <style:style style:name="P51" style:family="paragraph" style:parent-style-name="Standard">
      <style:paragraph-properties fo:margin-left="0.499cm" fo:margin-top="0cm" fo:margin-bottom="0cm" style:contextual-spacing="false" fo:line-height="100%" fo:orphans="2" fo:widows="2"/>
    </style:style>
    <style:style style:name="P52" style:family="paragraph" style:parent-style-name="Standard">
      <style:paragraph-properties fo:margin-left="0.499cm" fo:margin-top="0.212cm" fo:margin-bottom="0.212cm" style:contextual-spacing="false" fo:line-height="100%" fo:orphans="2" fo:widows="2"/>
    </style:style>
    <style:style style:name="P53" style:family="paragraph" style:parent-style-name="Standard">
      <style:paragraph-properties fo:margin-top="0cm" fo:margin-bottom="0cm" style:contextual-spacing="false" fo:line-height="100%" fo:orphans="2" fo:widows="2"/>
    </style:style>
    <style:style style:name="P54" style:family="paragraph" style:parent-style-name="Standard" style:list-style-name="WWNum2">
      <style:paragraph-properties fo:margin-top="0.212cm" fo:margin-bottom="0.212cm" style:contextual-spacing="false" fo:line-height="100%" fo:orphans="2" fo:widows="2"/>
    </style:style>
    <style:style style:name="P55" style:family="paragraph" style:parent-style-name="Standard">
      <style:paragraph-properties fo:margin-top="0cm" fo:margin-bottom="0.423cm" style:contextual-spacing="false" fo:line-height="100%" fo:orphans="2" fo:widows="2"/>
    </style:style>
    <style:style style:name="P56" style:family="paragraph" style:parent-style-name="Standard">
      <style:paragraph-properties fo:margin-top="0.212cm" fo:margin-bottom="0.212cm" style:contextual-spacing="false" fo:line-height="100%" fo:orphans="2" fo:widows="2"/>
    </style:style>
    <style:style style:name="P57" style:family="paragraph" style:parent-style-name="Standard">
      <style:paragraph-properties fo:margin-top="0.212cm" fo:margin-bottom="0.212cm" style:contextual-spacing="false" fo:line-height="100%" fo:orphans="2" fo:widows="2" fo:text-indent="0.501cm" style:auto-text-indent="false"/>
    </style:style>
    <style:style style:name="P58" style:family="paragraph" style:parent-style-name="Standard">
      <style:paragraph-properties fo:margin-top="0.212cm" fo:margin-bottom="0.212cm" style:contextual-spacing="false" fo:line-height="100%" fo:orphans="2" fo:widows="2" fo:text-indent="0.635cm" style:auto-text-indent="false"/>
    </style:style>
    <style:style style:name="P59" style:family="paragraph" style:parent-style-name="Standard">
      <style:paragraph-properties fo:margin-top="0.494cm" fo:margin-bottom="0.494cm" style:contextual-spacing="false" fo:line-height="100%" fo:orphans="2" fo:widows="2" fo:text-indent="0.751cm" style:auto-text-indent="false"/>
    </style:style>
    <style:style style:name="P60" style:family="paragraph" style:parent-style-name="Standard">
      <style:paragraph-properties fo:margin-left="0.499cm" fo:margin-top="0.494cm" fo:margin-bottom="0.494cm" style:contextual-spacing="false" fo:line-height="100%" fo:orphans="2" fo:widows="2" fo:text-indent="0.751cm" style:auto-text-indent="false"/>
    </style:style>
    <style:style style:name="P61" style:family="paragraph" style:parent-style-name="Standard">
      <style:paragraph-properties fo:margin-left="1cm" fo:margin-top="0.423cm" fo:margin-bottom="0.423cm" style:contextual-spacing="false" fo:line-height="100%" fo:orphans="2" fo:widows="2"/>
    </style:style>
    <style:style style:name="P62" style:family="paragraph" style:parent-style-name="Standard">
      <style:paragraph-properties fo:margin-left="1.27cm" fo:margin-top="0.423cm" fo:margin-bottom="0.423cm" style:contextual-spacing="false" fo:line-height="100%" fo:orphans="2" fo:widows="2"/>
    </style:style>
    <style:style style:name="P63" style:family="paragraph" style:parent-style-name="Standard" style:list-style-name="">
      <style:paragraph-properties fo:margin-left="1.499cm" fo:margin-top="0.423cm" fo:margin-bottom="0.423cm" style:contextual-spacing="false" fo:line-height="100%" fo:orphans="2" fo:widows="2"/>
    </style:style>
    <style:style style:name="P64" style:family="paragraph" style:parent-style-name="Standard" style:list-style-name="">
      <style:paragraph-properties fo:margin-left="1cm" fo:margin-top="0.423cm" fo:margin-bottom="0.423cm" style:contextual-spacing="false" fo:line-height="100%" fo:orphans="2" fo:widows="2"/>
    </style:style>
    <style:style style:name="P65" style:family="paragraph" style:parent-style-name="Standard" style:list-style-name="">
      <style:paragraph-properties fo:margin-top="0.635cm" fo:margin-bottom="0.141cm" style:contextual-spacing="false" fo:line-height="100%" fo:orphans="2" fo:widows="2"/>
    </style:style>
    <style:style style:name="P66" style:family="paragraph" style:parent-style-name="Standard" style:list-style-name="">
      <style:paragraph-properties fo:margin-top="0.494cm" fo:margin-bottom="0.141cm" style:contextual-spacing="false" fo:line-height="100%" fo:orphans="2" fo:widows="2"/>
    </style:style>
    <style:style style:name="P67" style:family="paragraph" style:parent-style-name="Standard">
      <style:paragraph-properties fo:margin-top="0.423cm" fo:margin-bottom="0.423cm" style:contextual-spacing="false" fo:line-height="100%" fo:orphans="2" fo:widows="2"/>
    </style:style>
    <style:style style:name="P68" style:family="paragraph" style:parent-style-name="Standard">
      <style:paragraph-properties fo:line-height="100%" fo:orphans="2" fo:widows="2"/>
    </style:style>
    <style:style style:name="P69" style:family="paragraph" style:parent-style-name="Standard">
      <style:paragraph-properties fo:margin-top="0cm" fo:margin-bottom="0cm" style:contextual-spacing="false" fo:line-height="100%" fo:orphans="2" fo:widows="2"/>
      <style:text-properties style:font-name="Times New Roman1" style:letter-kerning="false" style:font-name-asian="Times New Roman2" style:font-name-complex="Times New Roman2"/>
    </style:style>
    <style:style style:name="P70" style:family="paragraph" style:parent-style-name="Standard">
      <style:paragraph-properties fo:margin-top="0.494cm" fo:margin-bottom="0.494cm" style:contextual-spacing="false" fo:line-height="100%" fo:orphans="2" fo:widows="2" fo:text-indent="0.847cm" style:auto-text-indent="false"/>
      <style:text-properties style:font-name="Times New Roman1" style:letter-kerning="false" style:font-name-asian="Times New Roman2" style:font-name-complex="Times New Roman2"/>
    </style:style>
    <style:style style:name="P71" style:family="paragraph" style:parent-style-name="Standard">
      <style:paragraph-properties fo:margin-left="0.751cm" fo:margin-top="0cm" fo:margin-bottom="0.423cm" style:contextual-spacing="false" fo:line-height="100%" fo:orphans="2" fo:widows="2" fo:text-indent="0.847cm" style:auto-text-indent="false"/>
      <style:text-properties style:font-name="Times New Roman1" style:letter-kerning="false" style:font-name-asian="Times New Roman2" style:font-name-complex="Times New Roman2"/>
    </style:style>
    <style:style style:name="P72" style:family="paragraph" style:parent-style-name="Standard">
      <style:paragraph-properties fo:margin-top="0cm" fo:margin-bottom="0.423cm" style:contextual-spacing="false" fo:line-height="100%" fo:orphans="2" fo:widows="2"/>
      <style:text-properties style:font-name="Times New Roman1" style:letter-kerning="false" style:font-name-asian="Times New Roman2" style:font-name-complex="Times New Roman2"/>
    </style:style>
    <style:style style:name="P73" style:family="paragraph" style:parent-style-name="Standard">
      <style:paragraph-properties fo:line-height="100%" fo:orphans="2" fo:widows="2"/>
      <style:text-properties style:font-name="Times New Roman1" style:letter-kerning="false" style:font-name-asian="Times New Roman2" style:font-name-complex="Times New Roman2"/>
    </style:style>
    <style:style style:name="P74" style:family="paragraph" style:parent-style-name="Standard">
      <style:paragraph-properties fo:margin-top="0.212cm" fo:margin-bottom="0.212cm" style:contextual-spacing="false" fo:line-height="100%" fo:text-align="center" style:justify-single-word="false"/>
      <style:text-properties style:font-name="Times New Roman1" style:letter-kerning="false" style:font-name-asian="Times New Roman2" style:font-name-complex="Times New Roman2"/>
    </style:style>
    <style:style style:name="P75" style:family="paragraph" style:parent-style-name="Standard">
      <style:paragraph-properties fo:margin-left="0.499cm" fo:margin-top="0cm" fo:margin-bottom="0cm" style:contextual-spacing="false" fo:line-height="100%" fo:text-align="center" style:justify-single-word="false"/>
      <style:text-properties style:font-name="Times New Roman1" style:letter-kerning="false" style:font-name-asian="Times New Roman2" style:font-name-complex="Times New Roman2"/>
    </style:style>
    <style:style style:name="P76" style:family="paragraph" style:parent-style-name="Standard">
      <style:paragraph-properties fo:margin-top="0cm" fo:margin-bottom="0cm" style:contextual-spacing="false" fo:line-height="100%"/>
      <style:text-properties style:font-name="Times New Roman1" style:letter-kerning="false" style:font-name-asian="Times New Roman2" style:font-name-complex="Times New Roman2"/>
    </style:style>
    <style:style style:name="P77" style:family="paragraph" style:parent-style-name="Standard">
      <style:paragraph-properties fo:margin-top="0cm" fo:margin-bottom="0.141cm" style:contextual-spacing="false" fo:line-height="115%" fo:orphans="2" fo:widows="2" fo:text-indent="1.018cm" style:auto-text-indent="false">
        <style:tab-stops>
          <style:tab-stop style:position="1.752cm"/>
        </style:tab-stops>
      </style:paragraph-properties>
      <style:text-properties style:font-name="Times New Roman1" fo:font-weight="bold" style:letter-kerning="false" style:font-name-asian="Times New Roman2" style:font-weight-asian="bold" style:font-name-complex="Times New Roman2" style:font-weight-complex="bold"/>
    </style:style>
    <style:style style:name="P78" style:family="paragraph" style:parent-style-name="Standard">
      <style:paragraph-properties fo:margin-top="0.282cm" fo:margin-bottom="0.176cm" style:contextual-spacing="false" fo:line-height="115%" fo:orphans="2" fo:widows="2"/>
      <style:text-properties style:font-name="Times New Roman1" fo:font-size="11pt" fo:font-weight="bold" style:letter-kerning="false" fo:background-color="#d9d9d9" style:font-name-asian="Times New Roman2" style:font-size-asian="11pt" style:font-weight-asian="bold" style:font-name-complex="Times New Roman2" style:font-size-complex="11pt" style:font-weight-complex="bold"/>
    </style:style>
    <style:style style:name="P79" style:family="paragraph" style:parent-style-name="Standard">
      <style:paragraph-properties fo:margin-top="0cm" fo:margin-bottom="0cm" style:contextual-spacing="false" fo:line-height="100%" fo:text-align="center" style:justify-single-word="false" fo:orphans="2" fo:widows="2"/>
      <style:text-properties style:font-name="Times New Roman1" fo:font-size="11pt" fo:font-weight="bold" style:letter-kerning="false" style:font-name-asian="Times New Roman2" style:font-size-asian="11pt" style:font-weight-asian="bold" style:font-name-complex="Times New Roman2" style:font-size-complex="11pt" style:font-weight-complex="bold"/>
    </style:style>
    <style:style style:name="P80" style:family="paragraph" style:parent-style-name="Standard">
      <style:paragraph-properties fo:margin-top="0.282cm" fo:margin-bottom="0.176cm" style:contextual-spacing="false" fo:line-height="115%" fo:orphans="2" fo:widows="2"/>
      <style:text-properties style:font-name="Times New Roman1" fo:font-size="14pt" fo:font-weight="bold" style:letter-kerning="false" fo:background-color="#d9d9d9" style:font-name-asian="Times New Roman2" style:font-size-asian="14pt" style:font-weight-asian="bold" style:font-name-complex="Times New Roman2" style:font-size-complex="14pt" style:font-weight-complex="bold"/>
    </style:style>
    <style:style style:name="P81" style:family="paragraph" style:parent-style-name="Standard">
      <style:paragraph-properties fo:margin-top="0cm" fo:margin-bottom="0.423cm" style:contextual-spacing="false" fo:line-height="100%" fo:text-align="start" style:justify-single-word="false" fo:orphans="2" fo:widows="2"/>
      <style:text-properties style:font-name="Times New Roman1" fo:language="en" fo:country="US" style:letter-kerning="false" style:font-name-asian="Times New Roman2" style:language-asian="zh" style:country-asian="TW" style:font-name-complex="Times New Roman2" style:language-complex="ar" style:country-complex="SA" loext:padding="0cm" loext:border="none" loext:shadow="none"/>
    </style:style>
    <style:style style:name="P82" style:family="paragraph" style:parent-style-name="Standard">
      <style:paragraph-properties fo:margin-top="0cm" fo:margin-bottom="0.423cm" style:contextual-spacing="false" fo:line-height="100%" fo:orphans="2" fo:widows="2"/>
      <style:text-properties style:font-name="Times New Roman1" fo:font-size="4pt" style:letter-kerning="false" style:font-name-asian="Times New Roman2" style:font-size-asian="4pt" style:font-name-complex="Times New Roman2" style:font-size-complex="4pt"/>
    </style:style>
    <style:style style:name="P83" style:family="paragraph" style:parent-style-name="Standard">
      <style:paragraph-properties fo:margin-top="0cm" fo:margin-bottom="0cm" style:contextual-spacing="false" fo:line-height="100%" fo:orphans="2" fo:widows="2"/>
      <style:text-properties style:font-name="Times New Roman1" fo:font-size="4pt" style:letter-kerning="false" style:font-name-asian="Times New Roman2" style:font-size-asian="4pt" style:font-name-complex="Times New Roman2" style:font-size-complex="4pt"/>
    </style:style>
    <style:style style:name="P84" style:family="paragraph" style:parent-style-name="Standard" style:list-style-name="">
      <style:paragraph-properties fo:margin-top="0.353cm" fo:margin-bottom="0.176cm" style:contextual-spacing="false" fo:line-height="115%" fo:orphans="2" fo:widows="2"/>
    </style:style>
    <style:style style:name="P85" style:family="paragraph" style:parent-style-name="Standard" style:list-style-name="">
      <style:paragraph-properties fo:margin-left="0.457cm" fo:margin-top="0cm" fo:margin-bottom="0.141cm" style:contextual-spacing="false" fo:line-height="115%" fo:orphans="2" fo:widows="2"/>
    </style:style>
    <style:style style:name="P86" style:family="paragraph" style:parent-style-name="Standard" style:list-style-name="">
      <style:paragraph-properties fo:margin-top="0.353cm" fo:margin-bottom="0.176cm" style:contextual-spacing="false" fo:line-height="115%" fo:orphans="2" fo:widows="2"/>
    </style:style>
    <style:style style:name="P87" style:family="paragraph" style:parent-style-name="Standard" style:list-style-name="">
      <style:paragraph-properties fo:margin-top="0.353cm" fo:margin-bottom="0.176cm" style:contextual-spacing="false" fo:line-height="115%" fo:orphans="2" fo:widows="2"/>
    </style:style>
    <style:style style:name="P88" style:family="paragraph" style:parent-style-name="Standard">
      <style:paragraph-properties fo:margin-top="0.353cm" fo:margin-bottom="0.176cm" style:contextual-spacing="false" fo:line-height="115%" fo:orphans="2" fo:widows="2"/>
    </style:style>
    <style:style style:name="P89" style:family="paragraph" style:parent-style-name="Standard">
      <style:paragraph-properties fo:margin-left="0.499cm" fo:margin-top="0.353cm" fo:margin-bottom="0.176cm" style:contextual-spacing="false" fo:line-height="115%" fo:orphans="2" fo:widows="2"/>
    </style:style>
    <style:style style:name="P90" style:family="paragraph" style:parent-style-name="Standard">
      <style:paragraph-properties fo:margin-left="1.998cm" fo:margin-top="0cm" fo:margin-bottom="0.141cm" style:contextual-spacing="false" fo:line-height="115%" fo:orphans="2" fo:widows="2" fo:text-indent="-0.496cm" style:auto-text-indent="false"/>
    </style:style>
    <style:style style:name="P91" style:family="paragraph" style:parent-style-name="Standard">
      <style:paragraph-properties fo:margin-top="0cm" fo:margin-bottom="0.176cm" style:contextual-spacing="false" fo:line-height="115%" fo:orphans="2" fo:widows="2" fo:break-before="page"/>
    </style:style>
    <style:style style:name="P92" style:family="paragraph" style:parent-style-name="Standard">
      <style:paragraph-properties fo:margin-left="0.889cm" fo:margin-top="0cm" fo:margin-bottom="0.141cm" style:contextual-spacing="false" fo:line-height="115%" fo:orphans="2" fo:widows="2" fo:text-indent="-0.559cm" style:auto-text-indent="false"/>
    </style:style>
    <style:style style:name="P93" style:family="paragraph" style:parent-style-name="Standard">
      <style:paragraph-properties fo:margin-left="1.058cm" fo:margin-top="0cm" fo:margin-bottom="0.141cm" style:contextual-spacing="false" fo:line-height="115%" fo:orphans="2" fo:widows="2" fo:text-indent="-0.559cm" style:auto-text-indent="false"/>
    </style:style>
    <style:style style:name="P94" style:family="paragraph" style:parent-style-name="Standard">
      <style:paragraph-properties fo:margin-top="0.282cm" fo:margin-bottom="0.176cm" style:contextual-spacing="false" fo:line-height="115%" fo:orphans="2" fo:widows="2"/>
    </style:style>
    <style:style style:name="P95" style:family="paragraph" style:parent-style-name="Standard">
      <style:paragraph-properties fo:margin-left="1.718cm" fo:margin-top="0cm" fo:margin-bottom="0.141cm" style:contextual-spacing="false" fo:line-height="115%" fo:orphans="2" fo:widows="2" fo:text-indent="-0.635cm" style:auto-text-indent="false"/>
    </style:style>
    <style:style style:name="P96" style:family="paragraph" style:parent-style-name="Standard" style:list-style-name="">
      <style:paragraph-properties fo:margin-top="0.353cm" fo:margin-bottom="0.176cm" style:contextual-spacing="false" fo:line-height="115%" fo:text-align="justify" style:justify-single-word="false" fo:orphans="2" fo:widows="2"/>
    </style:style>
    <style:style style:name="P97" style:family="paragraph" style:parent-style-name="Standard" style:list-style-name="">
      <style:paragraph-properties fo:margin-left="1.058cm" fo:margin-top="0cm" fo:margin-bottom="0.141cm" style:contextual-spacing="false" fo:line-height="115%" fo:text-align="justify" style:justify-single-word="false" fo:orphans="2" fo:widows="2" fo:text-indent="-0.559cm" style:auto-text-indent="false"/>
    </style:style>
    <style:style style:name="P98" style:family="paragraph" style:parent-style-name="Standard">
      <style:paragraph-properties fo:margin-top="0.353cm" fo:margin-bottom="0.176cm" style:contextual-spacing="false" fo:line-height="115%" fo:text-align="justify" style:justify-single-word="false" fo:orphans="2" fo:widows="2"/>
    </style:style>
    <style:style style:name="P99" style:family="paragraph" style:parent-style-name="Standard">
      <style:paragraph-properties fo:margin-left="1.058cm" fo:margin-top="0cm" fo:margin-bottom="0.141cm" style:contextual-spacing="false" fo:line-height="115%" fo:text-align="justify" style:justify-single-word="false" fo:orphans="2" fo:widows="2" fo:text-indent="-0.559cm" style:auto-text-indent="false"/>
    </style:style>
    <style:style style:name="P100" style:family="paragraph" style:parent-style-name="Standard">
      <style:paragraph-properties fo:margin-left="0.499cm" fo:margin-top="0.353cm" fo:margin-bottom="0.176cm" style:contextual-spacing="false" fo:line-height="115%" fo:text-align="justify" style:justify-single-word="false" fo:orphans="2" fo:widows="2"/>
    </style:style>
    <style:style style:name="P101" style:family="paragraph" style:parent-style-name="Standard">
      <style:paragraph-properties fo:margin-top="0.212cm" fo:margin-bottom="0.212cm" style:contextual-spacing="false" fo:line-height="100%" fo:text-align="center" style:justify-single-word="false" fo:orphans="2" fo:widows="2"/>
      <style:text-properties fo:language="en" fo:country="US" style:language-asian="zh" style:country-asian="TW" style:language-complex="ar" style:country-complex="SA" loext:padding="0cm" loext:border="none" loext:shadow="none"/>
    </style:style>
    <style:style style:name="P102" style:family="paragraph" style:parent-style-name="Standard">
      <style:paragraph-properties fo:margin-top="0cm" fo:margin-bottom="0cm" style:contextual-spacing="false" fo:line-height="100%" fo:text-align="center" style:justify-single-word="false" fo:orphans="2" fo:widows="2"/>
      <style:text-properties fo:language="en" fo:country="US" style:language-asian="zh" style:country-asian="TW" style:language-complex="ar" style:country-complex="SA" loext:padding="0cm" loext:border="none" loext:shadow="none"/>
    </style:style>
    <style:style style:name="P103" style:family="paragraph" style:parent-style-name="Standard">
      <style:paragraph-properties fo:margin-top="0.212cm" fo:margin-bottom="0.212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104" style:family="paragraph" style:parent-style-name="Standard">
      <style:paragraph-properties fo:margin-top="0cm" fo:margin-bottom="0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105" style:family="paragraph" style:parent-style-name="Standard">
      <style:paragraph-properties fo:margin-right="0.282cm" fo:margin-top="0cm" fo:margin-bottom="0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106" style:family="paragraph" style:parent-style-name="Standard">
      <style:paragraph-properties fo:margin-top="0cm" fo:margin-bottom="0.423cm" style:contextual-spacing="false" fo:line-height="100%" fo:text-align="start" style:justify-single-word="false" fo:orphans="2" fo:widows="2"/>
      <style:text-properties fo:language="en" fo:country="US" style:language-asian="zh" style:country-asian="TW" style:language-complex="ar" style:country-complex="SA" loext:padding="0cm" loext:border="none" loext:shadow="none"/>
    </style:style>
    <style:style style:name="P107" style:family="paragraph" style:parent-style-name="Standard">
      <style:paragraph-properties fo:margin-top="0cm" fo:margin-bottom="0cm" style:contextual-spacing="false" fo:line-height="100%" fo:text-align="justify" style:justify-single-word="false" fo:orphans="2" fo:widows="2"/>
      <style:text-properties fo:language="en" fo:country="US" style:language-asian="zh" style:country-asian="TW" style:language-complex="ar" style:country-complex="SA" loext:padding="0cm" loext:border="none" loext:shadow="none"/>
    </style:style>
    <style:style style:name="P108" style:family="paragraph" style:parent-style-name="Standard">
      <style:paragraph-properties fo:margin-top="0.212cm" fo:margin-bottom="0.212cm" style:contextual-spacing="false" fo:line-height="100%" fo:text-align="justify" style:justify-single-word="false" fo:orphans="2" fo:widows="2"/>
      <style:text-properties fo:language="en" fo:country="US" style:language-asian="zh" style:country-asian="TW" style:language-complex="ar" style:country-complex="SA" loext:padding="0cm" loext:border="none" loext:shadow="none"/>
    </style:style>
    <style:style style:name="P109" style:family="paragraph" style:parent-style-name="Standard">
      <style:paragraph-properties fo:margin-top="0cm" fo:margin-bottom="0.282cm" style:contextual-spacing="false" fo:text-align="start" style:justify-single-word="false"/>
      <style:text-properties fo:language="en" fo:country="US" style:language-asian="zh" style:country-asian="TW" style:language-complex="ar" style:country-complex="SA" loext:padding="0cm" loext:border="none" loext:shadow="none"/>
    </style:style>
    <style:style style:name="P110" style:family="paragraph" style:parent-style-name="Standard">
      <style:paragraph-properties fo:orphans="2" fo:widows="2"/>
    </style:style>
    <style:style style:name="P111" style:family="paragraph" style:parent-style-name="Standard" style:list-style-name="">
      <style:paragraph-properties fo:margin-top="0.494cm" fo:margin-bottom="0.141cm" style:contextual-spacing="false" fo:line-height="69%" fo:orphans="2" fo:widows="2"/>
    </style:style>
    <style:style style:name="P112" style:family="paragraph" style:parent-style-name="Standard">
      <style:paragraph-properties fo:margin-top="0.423cm" fo:margin-bottom="0.423cm" style:contextual-spacing="false" fo:line-height="69%" fo:orphans="2" fo:widows="2"/>
    </style:style>
    <style:style style:name="P113" style:family="paragraph" style:parent-style-name="Standard">
      <style:paragraph-properties fo:margin-top="0.423cm" fo:margin-bottom="0.423cm" style:contextual-spacing="false" fo:line-height="80%" fo:orphans="2" fo:widows="2"/>
    </style:style>
    <style:style style:name="P114" style:family="paragraph" style:parent-style-name="Standard" style:list-style-name="">
      <style:paragraph-properties fo:margin-top="0.423cm" fo:margin-bottom="0.071cm" style:contextual-spacing="false" fo:line-height="80%" fo:orphans="2" fo:widows="2"/>
    </style:style>
    <style:style style:name="P115" style:family="paragraph" style:parent-style-name="Standard" style:list-style-name="">
      <style:paragraph-properties fo:margin-top="0.494cm" fo:margin-bottom="0.141cm" style:contextual-spacing="false" fo:line-height="80%" fo:orphans="2" fo:widows="2"/>
    </style:style>
    <style:style style:name="P116" style:family="paragraph" style:parent-style-name="pdq2pg_5f_selectionanchorcontainer">
      <style:paragraph-properties fo:margin-left="1.499cm"/>
    </style:style>
    <style:style style:name="P117" style:family="paragraph">
      <loext:graphic-properties draw:fill="none"/>
      <style:paragraph-properties fo:text-align="start"/>
      <style:text-properties fo:font-size="18pt"/>
    </style:style>
    <style:style style:name="T1" style:family="text">
      <style:text-properties style:font-name="Times New Roman1"/>
    </style:style>
    <style:style style:name="T2" style:family="text">
      <style:text-properties style:font-name="Times New Roman1" style:letter-kerning="false"/>
    </style:style>
    <style:style style:name="T3" style:family="text">
      <style:text-properties style:font-name="Times New Roman1" style:letter-kerning="false" style:font-name-asian="Times New Roman2" style:font-name-complex="Times New Roman2"/>
    </style:style>
    <style:style style:name="T4" style:family="text">
      <style:text-properties style:font-name="Times New Roman1" fo:font-weight="bold" style:letter-kerning="false" style:font-weight-asian="bold" style:font-weight-complex="bold"/>
    </style:style>
    <style:style style:name="T5" style:family="text">
      <style:text-properties style:font-name="Times New Roman1" fo:font-weight="bold" style:letter-kerning="false" style:font-name-asian="Times New Roman2" style:font-weight-asian="bold" style:font-name-complex="Times New Roman2" style:font-weight-complex="bold"/>
    </style:style>
    <style:style style:name="T6" style:family="text">
      <style:text-properties style:font-name="Times New Roman1" fo:font-weight="bold" style:font-weight-asian="bold" style:font-weight-complex="bold"/>
    </style:style>
    <style:style style:name="T7" style:family="text">
      <style:text-properties style:font-name="Times New Roman1" fo:font-weight="bold" style:letter-kerning="true" style:font-weight-asian="bold" style:font-weight-complex="bold"/>
    </style:style>
    <style:style style:name="T8" style:family="text">
      <style:text-properties style:font-name="Times New Roman1" fo:font-weight="bold" style:letter-kerning="true" style:font-name-asian="Times New Roman2" style:font-weight-asian="bold" style:font-name-complex="Times New Roman2" style:font-weight-complex="bold"/>
    </style:style>
    <style:style style:name="T9" style:family="text">
      <style:text-properties style:font-name="Times New Roman1" fo:font-weight="bold" style:font-name-asian="Times New Roman2" style:font-weight-asian="bold" style:font-name-complex="Times New Roman2" style:font-weight-complex="bold"/>
    </style:style>
    <style:style style:name="T10" style:family="text">
      <style:text-properties style:font-name="Times New Roman1" fo:language="zh" fo:country="TW" style:letter-kerning="false" style:font-name-asian="Times New Roman2" style:font-name-complex="Times New Roman2"/>
    </style:style>
    <style:style style:name="T11" style:family="text">
      <style:text-properties style:font-name="Times New Roman1" style:font-name-asian="Times New Roman2" style:font-name-complex="Times New Roman2"/>
    </style:style>
    <style:style style:name="T12" style:family="text">
      <style:text-properties style:font-name="Times New Roman1" fo:font-size="14pt" fo:font-weight="bold" style:letter-kerning="false" fo:background-color="#d9d9d9" loext:char-shading-value="0" style:font-size-asian="14pt" style:font-weight-asian="bold" style:font-size-complex="14pt" style:font-weight-complex="bold"/>
    </style:style>
    <style:style style:name="T13" style:family="text">
      <style:text-properties style:font-name="Times New Roman1" fo:font-size="14pt" fo:font-weight="bold" style:letter-kerning="false" fo:background-color="#d9d9d9" loext:char-shading-value="0" style:font-name-asian="Times New Roman2" style:font-size-asian="14pt" style:font-weight-asian="bold" style:font-name-complex="Times New Roman2" style:font-size-complex="14pt" style:font-weight-complex="bold"/>
    </style:style>
    <style:style style:name="T14" style:family="text">
      <style:text-properties style:font-name="Times New Roman1" fo:font-size="14pt" fo:font-weight="bold" style:letter-kerning="false" style:font-size-asian="14pt" style:font-weight-asian="bold" style:font-size-complex="14pt" style:font-weight-complex="bold"/>
    </style:style>
    <style:style style:name="T15" style:family="text">
      <style:text-properties style:font-name="Times New Roman1" fo:font-size="14pt" fo:font-weight="bold" style:letter-kerning="false" style:font-name-asian="Times New Roman2" style:font-size-asian="14pt" style:font-weight-asian="bold" style:font-name-complex="Times New Roman2" style:font-size-complex="14pt" style:font-weight-complex="bold"/>
    </style:style>
    <style:style style:name="T16" style:family="text">
      <style:text-properties style:font-name="Times New Roman1" fo:font-size="14pt" style:letter-kerning="false" style:font-name-asian="Times New Roman2" style:font-size-asian="14pt" style:font-name-complex="Times New Roman2" style:font-size-complex="14pt"/>
    </style:style>
    <style:style style:name="T17" style:family="text">
      <style:text-properties style:font-name="Times New Roman1" fo:font-size="14pt" fo:font-style="italic" fo:font-weight="bold" style:letter-kerning="false" style:font-size-asian="14pt" style:font-style-asian="italic" style:font-weight-asian="bold" style:font-size-complex="14pt" style:font-style-complex="italic" style:font-weight-complex="bold"/>
    </style:style>
    <style:style style:name="T18" style:family="text">
      <style:text-properties style:font-name="Times New Roman1" fo:font-size="10pt" style:font-size-asian="10pt" style:font-size-complex="10pt"/>
    </style:style>
    <style:style style:name="T19" style:family="text">
      <style:text-properties style:font-name="Times New Roman1" fo:font-size="11pt" fo:font-weight="bold" style:letter-kerning="false" fo:background-color="#d9d9d9" loext:char-shading-value="0" style:font-name-asian="Times New Roman2" style:font-size-asian="11pt" style:font-weight-asian="bold" style:font-name-complex="Times New Roman2" style:font-size-complex="11pt" style:font-weight-complex="bold"/>
    </style:style>
    <style:style style:name="T20" style:family="text">
      <style:text-properties style:font-name="Times New Roman1" fo:font-size="11pt" fo:font-weight="bold" style:letter-kerning="false" style:font-name-asian="Times New Roman2" style:font-size-asian="11pt" style:font-weight-asian="bold" style:font-name-complex="Times New Roman2" style:font-size-complex="11pt" style:font-weight-complex="bold"/>
    </style:style>
    <style:style style:name="T21" style:family="text">
      <style:text-properties style:font-name="Times New Roman1" fo:font-size="11pt" fo:font-style="italic" fo:font-weight="bold" style:letter-kerning="false" style:font-size-asian="11pt" style:font-style-asian="italic" style:font-weight-asian="bold" style:font-size-complex="11pt" style:font-style-complex="italic" style:font-weight-complex="bold"/>
    </style:style>
    <style:style style:name="T22" style:family="text">
      <style:text-properties style:font-name="Times New Roman1" fo:font-size="4pt" style:letter-kerning="false" style:font-name-asian="Times New Roman2" style:font-size-asian="4pt" style:font-name-complex="Times New Roman2" style:font-size-complex="4pt"/>
    </style:style>
    <style:style style:name="T23" style:family="text">
      <style:text-properties style:font-name="Times New Roman1" fo:font-style="italic" style:letter-kerning="false" style:font-style-asian="italic" style:font-style-complex="italic"/>
    </style:style>
    <style:style style:name="T24" style:family="text">
      <style:text-properties style:font-name="新細明體" fo:language="zh" fo:country="TW" style:letter-kerning="false" style:font-name-asian="新細明體1" style:font-name-complex="新細明體1"/>
    </style:style>
    <style:style style:name="T25" style:family="text">
      <style:text-properties style:font-name="新細明體" fo:language="zh" fo:country="TW" fo:font-weight="bold" style:letter-kerning="false" style:font-name-asian="新細明體1" style:font-weight-asian="bold" style:font-name-complex="新細明體1" style:font-weight-complex="bold"/>
    </style:style>
    <style:style style:name="T26" style:family="text">
      <style:text-properties style:font-name="新細明體" style:letter-kerning="false" style:font-name-asian="新細明體1" style:font-name-complex="新細明體1"/>
    </style:style>
    <style:style style:name="T27" style:family="text">
      <style:text-properties fo:font-weight="bold" style:font-weight-asian="bold" style:font-weight-complex="bold"/>
    </style:style>
    <style:style style:name="T28" style:family="text">
      <style:text-properties style:font-name="Times New Roman1" fo:language="zh" fo:country="TW" fo:font-weight="bold" style:letter-kerning="false" style:font-name-asian="Times New Roman2" style:font-weight-asian="bold" style:font-name-complex="Times New Roman2" style:font-weight-complex="bold"/>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gr1" style:family="graphic">
      <style:graphic-properties draw:stroke="solid" svg:stroke-width="0.026cm" svg:stroke-color="#000000" draw:stroke-linejoin="round" svg:stroke-linecap="butt" draw:fill="none" loext:fill-use-slide-background="false" draw:textarea-vertical-align="top" draw:auto-grow-height="false" fo:min-height="0cm" fo:min-width="14.115cm" fo:padding-top="0.125cm" fo:padding-bottom="0.125cm" fo:padding-left="0.25cm" fo:padding-right="0.25cm" fo:wrap-option="wrap" loext:decorative="false" fo:margin-left="0cm" fo:margin-right="0cm" fo:margin-top="0cm" fo:margin-bottom="0cm" style:run-through="foreground"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 loext:marker-style-name="T3"><draw:frame draw:style-name="fr1" draw:name="officeArt object" text:anchor-type="as-char" svg:width="7.555cm" svg:height="1.173cm" draw:z-index="0"><draw:image xlink:href="Pictures/100000000000028E0000006575DED214.jpg" xlink:type="simple" xlink:show="embed" xlink:actuate="onLoad" draw:mime-type="image/jpeg"/><svg:desc>圖片 10</svg:desc></draw:frame><text:span text:style-name="T2"><text:s text:c="7"/></text:span><draw:frame draw:style-name="fr1" draw:name="影像2" text:anchor-type="as-char" svg:width="4.777cm" svg:height="1.085cm" draw:z-index="1"><draw:image xlink:href="Pictures/100000000000019D0000005EF3CAD2EC.jpg" xlink:type="simple" xlink:show="embed" xlink:actuate="onLoad" draw:mime-type="image/jpeg"/><svg:desc>圖片 9</svg:desc></draw:frame></text:p>
      <text:p text:style-name="P69" loext:marker-style-name="T3"/>
      <text:p text:style-name="P47" loext:marker-style-name="T3"><text:span text:style-name="T4">National Taiwan Craft Research and Development Institute</text:span><text:span text:style-name="T5"/></text:p>
      <text:p text:style-name="P47" loext:marker-style-name="T3"><text:span text:style-name="T4">2026 Open Call for the Zhongxing International Craft Village </text:span><text:span text:style-name="T5"/></text:p>
      <text:p text:style-name="P47" loext:marker-style-name="T3"><text:span text:style-name="T4">Residency Program Open Call Guidelines </text:span><text:span text:style-name="T5"/></text:p>
      <text:h text:style-name="P84" text:outline-level="3" loext:marker-style-name="T5"><text:span text:style-name="T4">1. Basis of the Program</text:span><text:span text:style-name="T5"/></text:h>
      <text:p text:style-name="P49" loext:marker-style-name="T3"><text:span text:style-name="T2">This program is implemented in accordance with the Taiwan Craft Cultural Industry Mid- and Long-term Development Plan (2023–2026) under the initiative for the establishment and operation of international craft villages.</text:span><text:span text:style-name="T3"/></text:p>
      <text:h text:style-name="P84" text:outline-level="3" loext:marker-style-name="T5"><text:span text:style-name="T4">2. Program Objectives</text:span><text:span text:style-name="T5"/></text:h>
      <text:p text:style-name="P50" loext:marker-style-name="T3"><text:span text:style-name="T2">To promote international and local cultural exchange and collaboration, the National Taiwan Craft Research and Development Institute (NTCRI) is establishing the Zhongxing International Craft Village at the former Bank of Taiwan staff housing complex in Zhongxing New Village, Nantou City. The Craft Village will provide professional creative resources and a space for local dialogue, while serving as a hub for international craft exchange.</text:span><text:span text:style-name="T3"/></text:p>
      <text:p text:style-name="P50" loext:marker-style-name="T3"><text:span text:style-name="T2">This residency program aims to provide craft practitioners with on-site support and creative inspiration from working in a new geographical context through its inaugural craft residency open call. During the residency, participants will engage with the region’s distinctive natural ecology and cultural landscape, connecting with the roots of Taiwan’s craft industry. Through exchanges between international craft practitioners’ own experiences and the local culture, natural environment, history, and related cultural issues, residents are encouraged to transform these cross-cultural experiences and impressions into creative practices and craft works that respond to the spirit of the place.</text:span><text:span text:style-name="T3"/></text:p>
      <text:p text:style-name="P69" loext:marker-style-name="T3"/>
      <text:h text:style-name="P84" text:outline-level="3" loext:marker-style-name="T5"><text:span text:style-name="T4">3. About Zhongxing International Craft Village</text:span><text:span text:style-name="T5"/></text:h>
      <text:p text:style-name="P51" loext:marker-style-name="T3"><text:span text:style-name="T2">Zhongxing New Village was Taiwan's first urban planning project to adopt the British Garden City concept. The former Bank of Taiwan dormitory complex represents modernist architecture, with functionality serving as its primary design principle. The site is designated as a Category I Cultural Landscape, officially registered as a cultural landscape by the Nantou County Government on 12 April 2011.</text:span><text:span text:style-name="T3"/></text:p>
      <text:p text:style-name="P51" loext:marker-style-name="T3"><text:span text:style-name="T2">The Zhongxing International Craft Village is located on state-owned land encompassing Lots No. 182, 561, and adjacent parcels in Guangda Section, Nantou City, Nantou County. The site slopes gently from east to west, with all buildings situated on the upper terrace. It covers approximately 6,645 m² and comprises seven buildings with a total floor area of approximately 2,268 m².</text:span><text:span text:style-name="T3"/></text:p>
      <text:p text:style-name="P47" loext:marker-style-name="T3"><text:soft-page-break/><draw:frame draw:style-name="fr1" draw:name="影像3" text:anchor-type="as-char" svg:width="14.651cm" svg:height="12.287cm" draw:z-index="2"><draw:image xlink:href="Pictures/10000000000004FF0000043243D6E0DA.jpg" xlink:type="simple" xlink:show="embed" xlink:actuate="onLoad" draw:mime-type="image/jpeg"/><svg:desc>圖片 8</svg:desc></draw:frame></text:p>
      <text:p text:style-name="P47" loext:marker-style-name="T10"><text:span text:style-name="T24">中興新村北、中、南核心分布圖</text:span><text:span text:style-name="T10"/></text:p>
      <text:p text:style-name="P47" loext:marker-style-name="T3"><text:span text:style-name="T2">Northern, Central &amp; Southern Hubs of Zhongxing New Village</text:span><text:span text:style-name="T3"/></text:p>
      <text:p text:style-name="P53" loext:marker-style-name="T3"><text:span text:style-name="T3"><text:line-break/></text:span><text:span text:style-name="T3"/></text:p>
      <text:list text:style-name="WWNum2">
        <text:list-item>
          <text:p text:style-name="P54" loext:marker-style-name="T6"><text:span text:style-name="T2">Zhongxing International Craft Village</text:span><text:span text:style-name="T4"/></text:p>
        </text:list-item>
        <text:list-item>
          <text:p text:style-name="P54" loext:marker-style-name="T6"><text:span text:style-name="T2">Zhongxing New Village Roundabout &amp; Archway</text:span><text:span text:style-name="T4"/></text:p>
        </text:list-item>
        <text:list-item>
          <text:p text:style-name="P54" loext:marker-style-name="T6"><text:span text:style-name="T2">Northern Hub: Historic &amp; Cultural District</text:span><text:span text:style-name="T4"/></text:p>
        </text:list-item>
        <text:list-item>
          <text:p text:style-name="P54" loext:marker-style-name="T6"><text:span text:style-name="T2">Central Hub: Regional Revitalization Incubation Village (National Development Council)</text:span><text:span text:style-name="T4"/></text:p>
        </text:list-item>
        <text:list-item>
          <text:p text:style-name="P54" loext:marker-style-name="T6"><text:span text:style-name="T2">Southern Hub: University District (National Chung Hsing University)</text:span><text:span text:style-name="T4"/></text:p>
        </text:list-item>
      </text:list>
      <text:p text:style-name="P47" loext:marker-style-name="T3"><text:soft-page-break/><draw:frame draw:style-name="fr1" draw:name="影像4" text:anchor-type="as-char" svg:width="14.651cm" svg:height="9.733cm" draw:z-index="3"><draw:image xlink:href="Pictures/100000000000052B0000036E714C93F8.jpg" xlink:type="simple" xlink:show="embed" xlink:actuate="onLoad" draw:mime-type="image/jpeg"/><svg:desc>圖片 7</svg:desc></draw:frame></text:p>
      <text:p text:style-name="P47" loext:marker-style-name="T10"><text:span text:style-name="T24">中興國際工藝村區域分布圖</text:span><text:span text:style-name="T10"/></text:p>
      <text:p text:style-name="P47" loext:marker-style-name="T3"><text:span text:style-name="T2">Site Map of Zhongxing International Craft Village</text:span><text:span text:style-name="T3"/></text:p>
      <table:table table:name="表格1" table:style-name="表格1">
        <table:table-column table:style-name="表格1.A"/>
        <table:table-column table:style-name="表格1.B"/>
        <table:table-row table:style-name="表格1.1">
          <table:table-cell table:style-name="表格1.A1" office:value-type="string">
            <text:p text:style-name="P1" loext:marker-style-name="T3"><draw:frame draw:style-name="fr1" draw:name="影像5" text:anchor-type="as-char" svg:width="7.114cm" svg:height="5.336cm" draw:z-index="4"><draw:image xlink:href="Pictures/10000000000002BC0000020C4B7F9E95.jpg" xlink:type="simple" xlink:show="embed" xlink:actuate="onLoad" draw:mime-type="image/jpeg"/><svg:desc>圖片 6</svg:desc></draw:frame></text:p>
            <text:p text:style-name="P1"><text:span text:style-name="T25">服務中心</text:span><text:span text:style-name="T4">Visitor Center</text:span></text:p>
          </table:table-cell>
          <table:table-cell table:style-name="表格1.A1" office:value-type="string">
            <text:p text:style-name="P1" loext:marker-style-name="T3"><draw:frame draw:style-name="fr1" draw:name="影像6" text:anchor-type="as-char" svg:width="6.962cm" svg:height="5.221cm" draw:z-index="5"><draw:image xlink:href="Pictures/10000000000002AD000002025153B311.jpg" xlink:type="simple" xlink:show="embed" xlink:actuate="onLoad" draw:mime-type="image/jpeg"/><svg:desc>圖片 5</svg:desc></draw:frame></text:p>
            <text:p text:style-name="P1"><text:span text:style-name="T25">服務中心</text:span><text:span text:style-name="T4">Visitor Center</text:span></text:p>
          </table:table-cell>
        </table:table-row>
        <table:table-row table:style-name="表格1.2">
          <table:table-cell table:style-name="表格1.A1" office:value-type="string">
            <text:p text:style-name="P1" loext:marker-style-name="T3"><draw:frame draw:style-name="fr1" draw:name="影像7" text:anchor-type="as-char" svg:width="7.114cm" svg:height="5.33cm" draw:z-index="6"><draw:image xlink:href="Pictures/10000000000002B300000206B4820F09.jpg" xlink:type="simple" xlink:show="embed" xlink:actuate="onLoad" draw:mime-type="image/jpeg"/><svg:desc>圖片 4</svg:desc></draw:frame></text:p>
            <text:p text:style-name="P1" loext:marker-style-name="T3"><text:soft-page-break/><text:span text:style-name="T25">駐村空間</text:span><text:span text:style-name="T4">1 </text:span></text:p>
            <text:p text:style-name="P1"><text:span text:style-name="T4">Artist Lodge </text:span><text:span text:style-name="T25">１</text:span></text:p>
          </table:table-cell>
          <table:table-cell table:style-name="表格1.A1" office:value-type="string">
            <text:p text:style-name="P1" loext:marker-style-name="T3"><draw:frame draw:style-name="fr1" draw:name="影像8" text:anchor-type="as-char" svg:width="6.962cm" svg:height="5.196cm" draw:z-index="7"><draw:image xlink:href="Pictures/10000000000002A1000001F8507CA3C8.jpg" xlink:type="simple" xlink:show="embed" xlink:actuate="onLoad" draw:mime-type="image/jpeg"/><svg:desc>圖片 3</svg:desc></draw:frame></text:p>
            <text:p text:style-name="P1" loext:marker-style-name="T3"><text:span text:style-name="T25">共用工坊</text:span><text:span text:style-name="T4"> </text:span></text:p>
            <text:p text:style-name="P1"><text:soft-page-break/><text:span text:style-name="T2">General Studio</text:span></text:p>
          </table:table-cell>
        </table:table-row>
        <table:table-row table:style-name="表格1.3">
          <table:table-cell table:style-name="表格1.A1" office:value-type="string">
            <text:p text:style-name="P1" loext:marker-style-name="T3"><draw:frame draw:style-name="fr1" draw:name="影像9" text:anchor-type="as-char" svg:width="7.114cm" svg:height="5.309cm" draw:z-index="8"><draw:image xlink:href="Pictures/10000000000002A1000001F9A2855B67.jpg" xlink:type="simple" xlink:show="embed" xlink:actuate="onLoad" draw:mime-type="image/jpeg"/><svg:desc>圖片 2</svg:desc></draw:frame><text:span text:style-name="T25">藝聚時光</text:span></text:p>
            <text:p text:style-name="P1"><text:span text:style-name="T2">The Hive - Social Gallery &amp; Cafe</text:span></text:p>
          </table:table-cell>
          <table:table-cell table:style-name="表格1.A1" office:value-type="string">
            <text:p text:style-name="P1" loext:marker-style-name="T3"><draw:frame draw:style-name="fr1" draw:name="影像10" text:anchor-type="as-char" svg:width="6.962cm" svg:height="5.221cm" draw:z-index="9"><draw:image xlink:href="Pictures/1000000000000297000001F18177F1E9.jpg" xlink:type="simple" xlink:show="embed" xlink:actuate="onLoad" draw:mime-type="image/jpeg"/><svg:desc>圖片 1</svg:desc></draw:frame></text:p>
            <text:p text:style-name="P1" loext:marker-style-name="T3"><text:span text:style-name="T25">微風草坪</text:span><text:span text:style-name="T28"/></text:p>
            <text:p text:style-name="P1"><text:span text:style-name="T2">Breezy Meadow</text:span></text:p>
          </table:table-cell>
        </table:table-row>
      </table:table>
      <text:p text:style-name="P74" loext:marker-style-name="T3"/>
      <text:p text:style-name="P55" loext:marker-style-name="T3"><text:span text:style-name="T3"><text:line-break/></text:span><text:span text:style-name="T3"/></text:p>
      <text:h text:style-name="P84" text:outline-level="1" loext:marker-style-name="T8"><text:span text:style-name="T7">4. Organizers</text:span><text:span text:style-name="T8"/></text:h>
      <text:p text:style-name="P51" loext:marker-style-name="T3"><text:span text:style-name="T5"><text:line-break/></text:span><text:span text:style-name="T4">Organizers </text:span></text:p>
      <text:p text:style-name="P51" loext:marker-style-name="T3"><text:span text:style-name="T2">Ministry of Culture</text:span><text:span text:style-name="T3"><text:line-break/></text:span><text:span text:style-name="T2">National Taiwan Craft Research and Development Institute (NTCRI)</text:span></text:p>
      <text:p text:style-name="P51" loext:marker-style-name="T3"><text:span text:style-name="T4">Program Administrator</text:span><text:span text:style-name="T5"><text:line-break/></text:span><text:span text:style-name="T2">Fabrika Co., Ltd. (commissioned by NTCRI to manage the residency open call, residency coordination, artist support, and grant administration.)</text:span></text:p>
      <text:p text:style-name="P88" loext:marker-style-name="T3"><text:span text:style-name="T4">5. Residency Location</text:span><text:span text:style-name="T5"/></text:p>
      <text:p text:style-name="P49" loext:marker-style-name="T3"><text:span text:style-name="T2">Zhongxing International Craft Village</text:span><text:span text:style-name="T3"><text:line-break/></text:span><text:span text:style-name="T2">No. 8–46, Huanshan Road, Nantou City, Taiwan, </text:span><text:span text:style-name="T4">Artist Lodge</text:span><text:span text:style-name="T2"> 1</text:span><text:span text:style-name="T26">（</text:span><text:span text:style-name="T2">Section C</text:span><text:span text:style-name="T26">）</text:span></text:p>
      <text:h text:style-name="P84" text:outline-level="1" loext:marker-style-name="T8"><text:span text:style-name="T7">6. Program Schedule</text:span><text:span text:style-name="T8"/></text:h>
      <text:p text:style-name="P51" loext:marker-style-name="T3"><text:span text:style-name="T2">The following schedule is tentative. </text:span><text:span text:style-name="T3"/></text:p>
      <text:p text:style-name="P51" loext:marker-style-name="T3"><text:span text:style-name="T2">Actual dates are subject to the official announcement by NTCRI.</text:span><text:span text:style-name="T3"/></text:p>
      <table:table table:name="表格2" table:style-name="表格2">
        <table:table-column table:style-name="表格2.A"/>
        <table:table-column table:style-name="表格2.B"/>
        <table:table-row table:style-name="表格2.1">
          <table:table-cell table:style-name="表格2.A1" office:value-type="string">
            <text:p text:style-name="P3"><text:span text:style-name="T2">Open Call</text:span></text:p>
          </table:table-cell>
          <table:table-cell table:style-name="表格2.A1" office:value-type="string">
            <text:p text:style-name="P3"><text:span text:style-name="T2">August – September 2026</text:span></text:p>
          </table:table-cell>
        </table:table-row>
        <table:table-row table:style-name="表格2.2">
          <table:table-cell table:style-name="表格2.A1" office:value-type="string">
            <text:p text:style-name="P3" loext:marker-style-name="T3"><text:span text:style-name="T2">Review Period &amp; </text:span><text:span text:style-name="T3"/></text:p>
            <text:p text:style-name="P3"><text:span text:style-name="T2">Results Announcement</text:span></text:p>
          </table:table-cell>
          <table:table-cell table:style-name="表格2.A1" office:value-type="string">
            <text:p text:style-name="P3"><text:span text:style-name="T2">September – October 2026</text:span></text:p>
          </table:table-cell>
        </table:table-row>
        <text:soft-page-break/>
        <table:table-row table:style-name="表格2.3">
          <table:table-cell table:style-name="表格2.A1" office:value-type="string">
            <text:p text:style-name="P3"><text:span text:style-name="T2">Residency Period</text:span></text:p>
          </table:table-cell>
          <table:table-cell table:style-name="表格2.A1" office:value-type="string">
            <text:p text:style-name="P3"><text:span text:style-name="T1">For three months between October and December 2026. Check-in must be completed by Monday, October 26 (inclusive).</text:span></text:p>
          </table:table-cell>
        </table:table-row>
      </table:table>
      <text:p text:style-name="P75" loext:marker-style-name="T3"/>
      <text:p text:style-name="P52" loext:marker-style-name="T3"><text:span text:style-name="T2">*NTCRI reserves the right to adjust the program schedule when necessary.</text:span><text:span text:style-name="T3"/></text:p>
      <text:p text:style-name="P69" loext:marker-style-name="T3"/>
      <text:p text:style-name="P88" loext:marker-style-name="T3"><text:span text:style-name="T4">7. Application Information</text:span><text:span text:style-name="T5"/></text:p>
      <text:p text:style-name="P56" loext:marker-style-name="T3"><text:span text:style-name="T4">    A. Eligibility</text:span><text:span text:style-name="T5"/></text:p>
      <text:list xml:id="list3414225404" text:style-name="WWNum3">
        <text:list-item>
          <text:p text:style-name="P22"><text:span text:style-name="T1">Domestic Applicants</text:span>：<text:span text:style-name="T1">Taiwanese individuals or groups engaged in craft practice.</text:span></text:p>
        </text:list-item>
        <text:list-item>
          <text:p text:style-name="P22"><text:span text:style-name="T1">International Applicants</text:span>：<text:span text:style-name="T1">Foreign nationals or holders of a valid ARC engaged in craft practice. Applicants should have basic proficiency in both Chinese and English.</text:span></text:p>
        </text:list-item>
        <text:list-item>
          <text:p text:style-name="P22"><text:span text:style-name="T1">Individual Applicants</text:span>：<text:span text:style-name="T1">At least 20 years old and not currently enrolled as a student.</text:span></text:p>
        </text:list-item>
        <text:list-item>
          <text:p text:style-name="P22"><text:span text:style-name="T1">Group Applicants</text:span>：<text:span text:style-name="T1">Registered Taiwanese craft-related organizations or associations with at least two members (maximum three residency participants). Applications must include a collaborative portfolio and individual CVs. Team members must be Taiwanese nationals and may not be changed after submission.</text:span></text:p>
        </text:list-item>
      </text:list>
      <text:p text:style-name="P57" loext:marker-style-name="T3"><text:span text:style-name="T4">B. Number of residencies  </text:span><text:span text:style-name="T5"/></text:p>
      <text:list xml:id="list94530823692998" text:continue-list="list3414225404" text:style-name="WWNum4">
        <text:list-item text:start-value="1">
          <text:p text:style-name="P23"><text:span text:style-name="T1">Domestic applicants: 2 individuals/groups, with 2 alternates.</text:span></text:p>
        </text:list-item>
        <text:list-item>
          <text:p text:style-name="P23"><text:span text:style-name="T1">International applicants: 2 individuals, with 2 alternates.</text:span></text:p>
        </text:list-item>
        <text:list-item>
          <text:p text:style-name="P23"><text:span text:style-name="T1">NTCRI reserves the right to adjust the number of accepted applicants according to program needs.</text:span></text:p>
        </text:list-item>
      </text:list>
      <text:p text:style-name="P69" loext:marker-style-name="T3"/>
      <text:p text:style-name="P58" loext:marker-style-name="T3"><text:span text:style-name="T4">C. Application Procedure</text:span><text:span text:style-name="T5"/></text:p>
      <text:list xml:id="list94531857213838" text:continue-list="list94530823692998" text:style-name="WWNum5">
        <text:list-item text:start-value="1">
          <text:p text:style-name="P24"><text:span text:style-name="T1">Applications must be submitted online. Applicants are required to complete and upload the following documents (Attachments 1–4). All documents must be typed, converted to PDF format, and submitted digitally. Application materials must be emailed to fabrika@ntcri.gov.tw, with each attachment limited to 20 MB. Incomplete applications must be completed by the specified deadline or will not be reviewed.</text:span></text:p>
        </text:list-item>
      </text:list>
      <text:p text:style-name="P12" loext:marker-style-name="T3"/>
      <text:list xml:id="list94531977090814" text:continue-list="list94531857213838" text:style-name="WWNum4">
        <text:list-item>
          <text:p text:style-name="P23"><text:span text:style-name="T1">Required Documents</text:span></text:p>
        </text:list-item>
      </text:list>
      <text:list text:style-name="WWNum6">
        <text:list-item>
          <text:p text:style-name="P25">Residency Application Form (Attachment 1)</text:p>
        </text:list-item>
        <text:list-item>
          <text:p text:style-name="P25">Residency Project Proposal (Attachment 2)</text:p>
        </text:list-item>
        <text:list-item>
          <text:p text:style-name="P25">Portfolio of Major Works (Attachment 3)</text:p>
        </text:list-item>
        <text:list-item>
          <text:p text:style-name="P25"><text:soft-page-break/>Consent Form for the Collection, Processing and Use of Personal Data (Attachment 4)</text:p>
        </text:list-item>
        <text:list-item>
          <text:p text:style-name="P25">Residency Agreement (Attachment 5) (for reference; to be signed upon acceptance)</text:p>
        </text:list-item>
        <text:list-item>
          <text:p text:style-name="P25">Copyright License Agreement (Attachment 6) (for reference; to be submitted upon acceptance)</text:p>
        </text:list-item>
        <text:list-item>
          <text:p text:style-name="P25">If application files exceed the upload limit, applicants should provide a cloud storage link. The email subject line should read: 2026 Zhongxing International Craft Village – Residency Program Open Call. Applications that are incomplete, submitted after the deadline, or fail to comply with the application requirements will not be considered.</text:p>
        </text:list-item>
        <text:list-item>
          <text:p text:style-name="P25">All submitted materials will not be returned. Applicants are advised to retain copies for their records.</text:p>
        </text:list-item>
      </text:list>
      <text:p text:style-name="P59" loext:marker-style-name="T5"><text:span text:style-name="T4">D. Application Deadline</text:span><text:span text:style-name="T5"/></text:p>
      <text:p text:style-name="P60" loext:marker-style-name="T11"><text:span text:style-name="T1">From now until September 30, 2026 (Wednesday), 23:59 (GMT+8). Late applications will not be accepted.</text:span><text:span text:style-name="T11"/></text:p>
      <text:p text:style-name="P70" loext:marker-style-name="T3"/>
      <text:p text:style-name="P88" loext:marker-style-name="T3"><text:span text:style-name="T4">8. Selection Process</text:span><text:span text:style-name="T5"/></text:p>
      <text:list xml:id="list94530815277576" text:continue-list="list94531977090814" text:style-name="WWNum7">
        <text:list-item text:start-value="1">
          <text:p text:style-name="P26"><text:span text:style-name="T6">Preliminary Review</text:span><text:span text:style-name="T27">：</text:span><text:span text:style-name="T1">Applications will undergo a preliminary review. Only shortlisted applicants will proceed to the final review. Unsuccessful applicants will not be notified.</text:span></text:p>
        </text:list-item>
        <text:list-item>
          <text:p text:style-name="P26"><text:span text:style-name="T6">Final Review :</text:span><text:span text:style-name="T1"> A 5–7-member committee of experts appointed by NTCRI will conduct the review fairly and impartially. The review meeting will not be open to the public to protect applicants’ privacy.</text:span></text:p>
        </text:list-item>
        <text:list-item text:style-override="WWNum8">
          <text:p text:style-name="P27" loext:marker-style-name="T27"><text:span text:style-name="T6">Selection Results</text:span><text:span text:style-name="T6"/></text:p>
        </text:list-item>
        <text:list-item text:start-value="1" text:style-override="WWNum9">
          <text:p text:style-name="P28"><text:span text:style-name="T1">The results will be announced on the NTCRI website. Selected applicants will also be notified individually by official letter and email.</text:span></text:p>
        </text:list-item>
        <text:list-item text:style-override="WWNum4">
          <text:p text:style-name="P23"><text:span text:style-name="T1">Selected individuals or teams must sign the “2026 Zhongxing International Craft Village Residency Program Agreement” within the specified period. Failure to do so will be deemed a withdrawal, and the vacancy will be filled from the waiting list. Overseas applicants may sign separately.</text:span></text:p>
        </text:list-item>
      </text:list>
      <text:p text:style-name="P77" loext:marker-style-name="T5"/>
      <text:p text:style-name="P88" loext:marker-style-name="T5"><text:span text:style-name="T4">9. Residency Period</text:span><text:span text:style-name="T5"/></text:p>
      <text:p text:style-name="P89" loext:marker-style-name="T3"><text:span text:style-name="T2">The residency period is three (3) months, tentatively scheduled between October 2026 and December 2026. The actual residency dates will be arranged separately. The residency period includes the presentation or exhibition of completed work.</text:span><text:span text:style-name="T3"/></text:p>
      <text:p text:style-name="P69" loext:marker-style-name="T3"/>
      <text:p text:style-name="P88" loext:marker-style-name="T3"><text:span text:style-name="T4">10. Support Provided by NTCRI to Residents:</text:span><text:span text:style-name="T5"/></text:p>
      <text:h text:style-name="P13" text:outline-level="3" loext:marker-style-name="T5"><text:soft-page-break/><text:span text:style-name="T4">A. Living and Creative Spaces</text:span><text:span text:style-name="T5"/></text:h>
      <text:p text:style-name="P90" loext:marker-style-name="T3"><text:span text:style-name="T2">a. Free use of a two-story residency space at the Craft Village, with a creative workspace on the first floor and living quarters on the second floor.</text:span><text:span text:style-name="T3"/></text:p>
      <text:p text:style-name="P90" loext:marker-style-name="T11"><text:span text:style-name="T2">b. </text:span><text:span text:style-name="T1">Basic furniture and appliances are provided free of charge (including kitchen facilities, bedding, Wi-Fi, air conditioning, refrigerator, induction cooker, washing machine, etc.). Residents are responsible for proper use and any repair costs resulting from misuse. Use of personal appliances requires prior approval from NTCRI staff and must comply with safety regulations.</text:span></text:p>
      <text:p text:style-name="P90" loext:marker-style-name="T3"><text:span text:style-name="T1">c. </text:span><text:span text:style-name="T2">Water and electricity are provided free of charge during the residency.</text:span></text:p>
      <text:h text:style-name="P14" text:outline-level="3" loext:marker-style-name="T5"><text:span text:style-name="T4">B. Creative Labs</text:span><text:span text:style-name="T5"/></text:h>
      <text:p text:style-name="P90" loext:marker-style-name="T3"><text:span text:style-name="T2">a. Residents shall provide their own materials and tools and cover all related shipping costs.</text:span><text:span text:style-name="T3"/></text:p>
      <text:p text:style-name="P90" loext:marker-style-name="T3"><text:span text:style-name="T2">b. Residents may apply to use basic equipment in the four Creative Labs—woodworking, metalwork, fiber, and ceramics—free of charge. Free consultation on the use of craft equipment is also available.</text:span><text:span text:style-name="T3"/></text:p>
      <text:p text:style-name="P90" loext:marker-style-name="T3"><text:span text:style-name="T1">c. Residents are responsible for the proper use and care of all provided equipment and tools and shall bear any repair costs resulting from misuse. Use of personal equipment or tools requires prior approval from NTCRI staff and must comply with safety regulations.</text:span><text:span text:style-name="T3"/></text:p>
      <text:h text:style-name="P14" text:outline-level="3" loext:marker-style-name="T5"><text:span text:style-name="T4">C. Other Support</text:span><text:span text:style-name="T5"/></text:h>
      <text:p text:style-name="P61" loext:marker-style-name="T3"><text:span text:style-name="T2">Reception and administrative support related to the residency project will be provided.</text:span><text:span text:style-name="T3"/></text:p>
      <text:h text:style-name="P14" text:outline-level="3" loext:marker-style-name="T5"><text:span text:style-name="T4">D. Financial Support</text:span><text:span text:style-name="T5"/></text:h>
      <text:p text:style-name="P15" loext:marker-style-name="T3"><text:span text:style-name="T2">Each resident or team may receive up to NT$620,000, including living expenses, production fees, and other related expenses, as follows:</text:span><text:span text:style-name="T3"/></text:p>
      <text:list xml:id="list94531356432687" text:continue-list="list94530815277576" text:style-name="WWNum10">
        <text:list-item text:start-value="1">
          <text:p text:style-name="P29"><text:span text:style-name="T1">Living Expenses</text:span></text:p>
        </text:list-item>
        <text:list-item text:start-value="1" text:style-override="WWNum11">
          <text:p text:style-name="P30"><text:span text:style-name="T1">NT$1,000 per person/team per day, calculated at 30 days per month. For a three-month residency (90 days), the maximum is NT$90,000.</text:span></text:p>
        </text:list-item>
        <text:list-item text:style-override="WWNum11">
          <text:p text:style-name="P30"><text:span text:style-name="T1">The payment schedule shall be agreed upon by Parties B and C and reported to Party A before payment is made.</text:span></text:p>
        </text:list-item>
        <text:list-item text:start-value="2" text:style-override="WWNum12">
          <text:p text:style-name="P31"><text:span text:style-name="T1">Production Fee</text:span><text:span text:style-name="T11"><text:line-break/></text:span><text:span text:style-name="T1">NT$150,000 per person/team.</text:span></text:p>
        </text:list-item>
        <text:list-item>
          <text:p text:style-name="P29"><text:span text:style-name="T1">Other Expenses</text:span><text:span text:style-name="T11"><text:line-break/></text:span><text:span text:style-name="T1">Up to NT$380,000 for Includes costs related to the artwork and creative process, such as materials, prototyping, production, insurance, transportation, installation, removal, and exhibition maintenance. Reimbursement will be made upon submission and approval of supporting documents.</text:span></text:p>
        </text:list-item>
        <text:list-item>
          <text:p text:style-name="P29"><text:soft-page-break/><text:span text:style-name="T1">Airfare</text:span><text:span text:style-name="T11"><text:line-break/> </text:span><text:span text:style-name="T1">International residents will receive one round-trip economy-class ticket between their place of residence and Taiwan. Airport transfers to and from NTCRI will be provided. Residents who already hold Taiwan residency status are not eligible for airfare support.</text:span></text:p>
        </text:list-item>
      </text:list>
      <text:h text:style-name="P85" text:outline-level="3" loext:marker-style-name="T5"><text:span text:style-name="T4">E. Insurance</text:span><text:span text:style-name="T5"/></text:h>
      <text:p text:style-name="P61" loext:marker-style-name="T3"><text:span text:style-name="T2">Residents must have accident and medical insurance during the residency. Insurance will be arranged by the program administrator, with the cost deducted from the</text:span><text:span text:style-name="T4"> </text:span><text:span text:style-name="T2">“Other Expenses” budget.</text:span></text:p>
      <text:p text:style-name="P72" loext:marker-style-name="T3"/>
      <text:p text:style-name="P88" loext:marker-style-name="T3"><text:span text:style-name="T4">11. Resident Obligations</text:span><text:span text:style-name="T5"/></text:p>
      <text:list text:continue-list="list94531356432687" text:style-name="WWNum13">
        <text:list-item text:start-value="1">
          <text:p text:style-name="P32" loext:marker-style-name="T27"><text:span text:style-name="T6">Residency Artwork</text:span><text:span text:style-name="T6"/></text:p>
        </text:list-item>
      </text:list>
      <text:p text:style-name="P62" loext:marker-style-name="T3"><text:span text:style-name="T2">Residents shall complete one (1) craft work during the residency. The work must be suitable for outdoor display and completed by the opening of the Craft Village (tentatively December 2026). Details such as size, materials, and creative concept shall be described in Appendix 2. The creative process should incorporate public participation and local resources where appropriate.</text:span><text:span text:style-name="T3"/></text:p>
      <text:p text:style-name="P62" loext:marker-style-name="T3"><text:span text:style-name="T2">The installation location shall be discussed with NTCRI and the program administrator during the residency. Residents shall also provide artwork descriptions for exhibition and promotional purposes.</text:span><text:span text:style-name="T3"/></text:p>
      <text:list text:continue-numbering="true" text:style-name="WWNum13">
        <text:list-item>
          <text:p text:style-name="P32" loext:marker-style-name="T27"><text:span text:style-name="T6">Open Studio Activities</text:span><text:span text:style-name="T6"/></text:p>
        </text:list-item>
      </text:list>
      <text:p text:style-name="P62" loext:marker-style-name="T3"><text:span text:style-name="T2">Residents shall complete the basic setup of their studio exhibition space within one (1) month of arrival and participate in</text:span><text:span text:style-name="T4"> </text:span><text:span text:style-name="T2">one Open Studio event per month, as well as other exchange or promotional activities organized by NTCRI.</text:span></text:p>
      <text:list text:continue-numbering="true" text:style-name="WWNum13">
        <text:list-item>
          <text:p text:style-name="P32" loext:marker-style-name="T27"><text:span text:style-name="T6">Documentation and Publicity</text:span><text:span text:style-name="T6"/></text:p>
        </text:list-item>
      </text:list>
      <text:p text:style-name="P62" loext:marker-style-name="T3"><text:span text:style-name="T2">Residents should allow NTCRI and the program administrator to collect necessary written, photographic, audio, and video documentation of the residency for NTCRI’s non-commercial education, research, promotion, and publicity purposes.</text:span><text:span text:style-name="T3"/></text:p>
      <text:list xml:id="list94530153324779" text:continue-numbering="true" text:style-name="WWNum13">
        <text:list-item>
          <text:p text:style-name="P32" loext:marker-style-name="T27"><text:span text:style-name="T6">Creative Materials</text:span><text:span text:style-name="T6"/></text:p>
        </text:list-item>
      </text:list>
      <text:p text:style-name="P62" loext:marker-style-name="T3"><text:span text:style-name="T2">Residents shall provide documentation of their creative process, such as sketches, photographs, videos, and artwork descriptions, for use by NTCRI and the program administrator in exhibitions, publications, websites, social media, and other promotional activities.</text:span><text:span text:style-name="T3"/></text:p>
      <text:list xml:id="list94531050642802" text:continue-list="list94530153324779" text:style-name="WWNum7">
        <text:list-item>
          <text:p text:style-name="P26"><text:span text:style-name="T6">Final Report</text:span><text:span text:style-name="T9"><text:line-break/><text:line-break/></text:span><text:span text:style-name="T1">Residents shall submit a residency report of at least 2,000 words in Chinese or English, including photographs of the artwork and residency activities, no later </text:span><text:soft-page-break/><text:span text:style-name="T1">than 15 days before the end of the residency. Residents shall also complete an online residency feedback survey.</text:span><text:span text:style-name="T11"><text:line-break/></text:span></text:p>
        </text:list-item>
        <text:list-item text:style-override="WWNum13">
          <text:p text:style-name="P32" loext:marker-style-name="T27"><text:span text:style-name="T6">Residency Attendance</text:span><text:span text:style-name="T9"><text:line-break/><text:line-break/></text:span><text:span text:style-name="T1">The residency period is three months, with at least 20 residency days required per month. If the actual residency is fewer than 20 days in any month, the living allowance will be paid based on the actual number of residency days.</text:span></text:p>
        </text:list-item>
      </text:list>
      <text:p text:style-name="P71" loext:marker-style-name="T3"/>
      <text:p text:style-name="P88" loext:marker-style-name="T3"><text:span text:style-name="T4">12. Terms &amp; Conditions</text:span><text:span text:style-name="T5"/></text:p>
      <text:list xml:id="list94531430380794" text:continue-list="list94531050642802" text:style-name="WWNum14">
        <text:list-item text:start-value="1">
          <text:p text:style-name="P33" loext:marker-style-name="T27"><text:span text:style-name="T6">Agreement Signing</text:span><text:span text:style-name="T9"><text:line-break/></text:span><text:span text:style-name="T11"><text:line-break/></text:span><text:span text:style-name="T1">Selected craft practitioners shall sign and submit the agreement provided by NTCRI within seven (7) working days from the day following receipt of notification. Failure to do so by the deadline will be deemed a withdrawal, and the next applicant on the waiting list will be notified.</text:span><text:span text:style-name="T11"><text:line-break/><text:line-break/></text:span><text:span text:style-name="T1">If a selected applicant is unable to participate or follow the scheduled residency period, the applicant will be deemed to have withdrawn unless otherwise approved by NTCRI.</text:span><text:span text:style-name="T11"><text:line-break/></text:span></text:p>
        </text:list-item>
        <text:list-item text:style-override="WWNum13">
          <text:p text:style-name="P32" loext:marker-style-name="T27"><text:span text:style-name="T6">Ownership and Rights of Residency Works</text:span><text:span text:style-name="T6"/></text:p>
        </text:list-item>
        <text:list-item text:start-value="1" text:style-override="WWNum15">
          <text:p text:style-name="P34"><text:span text:style-name="T1">Residency Artwork</text:span></text:p>
        </text:list-item>
      </text:list>
      <text:h text:style-name="P63" text:outline-level="2" loext:marker-style-name="T5"><text:span text:style-name="T1">The work shall remain the property of the resident and be exhibited outdoors at the Craft Village for three months. The work must be properly managed and maintained during the exhibition period.</text:span><text:span text:style-name="T2">After the exhibition period, the resident shall retrieve the artwork. Removal and transportation costs may be covered under </text:span><text:span text:style-name="T4">“</text:span><text:span text:style-name="T2">Other Expenses.</text:span><text:span text:style-name="T4">”</text:span></text:h>
      <text:h text:style-name="P63" text:outline-level="2" loext:marker-style-name="T5"><text:span text:style-name="T2">Failure to complete the artwork during the residency shall constitute a failure to fulfill the Agreement and will be handled in accordance with Article 11, Paragraph 1 of the Agreement. The resident will also be ineligible to apply for another Craft Village residency for three (3) years.</text:span><text:span text:style-name="T5"/></text:h>
      <text:list xml:id="list94530868816633" text:continue-list="list94531430380794" text:style-name="WWNum15">
        <text:list-item>
          <text:p text:style-name="P34"><text:span text:style-name="T1">Residency Documentation and Related Works</text:span></text:p>
        </text:list-item>
      </text:list>
      <text:h text:style-name="P63" text:outline-level="2" loext:marker-style-name="T5"><text:span text:style-name="T2">NTCRI may use documentation and related works produced during the residency, free of charge and without limitation as to time or territory, for non-commercial promotion, education, or research. The creator may not charge exhibition loan fees or royalties for such use.</text:span><text:span text:style-name="T5"/></text:h>
      <text:h text:style-name="P63" text:outline-level="2" loext:marker-style-name="T5"><text:span text:style-name="T2">NTCRI shall credit the creator when using such materials. The creator agrees not to assert moral rights with respect to minor modifications necessary for exhibitions, publicity, or administrative purposes.</text:span><text:span text:style-name="T5"/></text:h>
      <text:h text:style-name="P63" text:outline-level="2" loext:marker-style-name="T5"><text:soft-page-break/><text:span text:style-name="T2">The parties shall execute five (5) copies of the authorization agreement (Appendix 6): one original each for the resident, the program administrator, and NTCRI, with two duplicate copies retained by NTCRI.</text:span><text:span text:style-name="T5"/></text:h>
      <text:list text:continue-list="list94530868816633" text:style-name="WWNum16">
        <text:list-item>
          <text:p text:style-name="P35" loext:marker-style-name="T27"><text:span text:style-name="T6">Changes and Interpretation</text:span><text:span text:style-name="T6"/></text:p>
        </text:list-item>
      </text:list>
      <text:h text:style-name="P64" text:outline-level="2" loext:marker-style-name="T5"><text:span text:style-name="T2">NTCRI reserves the right to modify the residency program and make the final interpretation of its provisions. In the event of natural disasters, severe infectious diseases, or other force majeure events, NTCRI may adjust the program and take appropriate measures accordingly.</text:span><text:span text:style-name="T5"/></text:h>
      <text:h text:style-name="P64" text:outline-level="2" loext:marker-style-name="T5"><text:span text:style-name="T2">Any matters not covered herein may be further specified or supplemented in the agreement signed by the parties.</text:span><text:span text:style-name="T5"/></text:h>
      <text:list xml:id="list94531435922753" text:continue-numbering="true" text:style-name="WWNum16">
        <text:list-item>
          <text:p text:style-name="P35" loext:marker-style-name="T27"><text:span text:style-name="T6">Residency Inquiries</text:span><text:span text:style-name="T6"/></text:p>
        </text:list-item>
        <text:list-item text:start-value="1" text:style-override="WWNum17">
          <text:p text:style-name="P36" loext:marker-style-name="T27"><text:span text:style-name="T6">Application Inquiries</text:span><text:span text:style-name="T6"/></text:p>
        </text:list-item>
      </text:list>
      <text:p text:style-name="P116" loext:marker-style-name="T9"><text:span text:style-name="T1">Applicants should carefully review all relevant documents. For inquiries, please contact Ms. Tang during the application period, 10:00–16:00:</text:span><text:span text:style-name="T9"/></text:p>
      <text:p text:style-name="P37" loext:marker-style-name="T9"><text:span text:style-name="T1">2026 Zhongxing International Craft Village – Residency Program Open Call</text:span><text:span text:style-name="T9"><text:line-break/></text:span><text:span text:style-name="T6">Email: </text:span><text:span text:style-name="T1">fabrika@ntcri.gov.tw</text:span><text:span text:style-name="T9"><text:line-break/></text:span><text:span text:style-name="T6">Mobile: </text:span><text:span text:style-name="T1">0928-716607</text:span><text:span text:style-name="T9"><text:line-break/></text:span><text:span text:style-name="T6">Tel: </text:span><text:span text:style-name="T1">02-28226250</text:span></text:p>
      <text:list xml:id="list94531993016484" text:continue-list="list94531435922753" text:style-name="WWNum17">
        <text:list-item>
          <text:p text:style-name="P36" loext:marker-style-name="T27"><text:span text:style-name="T6">Site Visit Inquiries</text:span><text:span text:style-name="T6"/></text:p>
        </text:list-item>
      </text:list>
      <text:h text:style-name="P63" text:outline-level="2" loext:marker-style-name="T5"><text:span text:style-name="T2">To arrange a site visit, please contact Ms Hsieh and </text:span><text:span text:style-name="T4">Ms. Lin</text:span><text:span text:style-name="T2"> during the application period, between 10:00 and 16:00 on working days:</text:span></text:h>
      <text:h text:style-name="P63" text:outline-level="2" loext:marker-style-name="T5"><text:span text:style-name="T2">Tel: (049) 233-4141, Ext. 366</text:span><text:span text:style-name="T5"/></text:h>
      <text:p text:style-name="P69" loext:marker-style-name="T3"/>
      <text:p text:style-name="P110"/>
      <text:p text:style-name="P91" loext:marker-style-name="T16"><text:span text:style-name="T12">Attachment 1</text:span><text:span text:style-name="T13"/></text:p>
      <text:p text:style-name="P47" loext:marker-style-name="T3"><text:span text:style-name="T4">   National Taiwan Craft Research and Development Institute</text:span><text:span text:style-name="T5"/></text:p>
      <text:p text:style-name="P47" loext:marker-style-name="T3"><text:span text:style-name="T2">2026 Zhongxing International Craft Village </text:span><text:span text:style-name="T3"/></text:p>
      <text:p text:style-name="P47" loext:marker-style-name="T3"><text:span text:style-name="T2">Residency Program Open Call Application Form</text:span><text:span text:style-name="T3"/></text:p>
      <text:p text:style-name="P69" loext:marker-style-name="T3"/>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4"><text:span text:style-name="T2">Residency Project Title</text:span></text:p>
          </table:table-cell>
          <table:table-cell table:style-name="表格3.B1" table:number-columns-spanned="2" office:value-type="string">
            <text:p text:style-name="P7"><text:span text:style-name="T4"> </text:span></text:p>
          </table:table-cell>
          <table:covered-table-cell/>
          <table:table-cell table:style-name="表格3.D1" office:value-type="string">
            <text:p text:style-name="P2"><text:span text:style-name="T2">photo taken within the past three months.</text:span></text:p>
          </table:table-cell>
        </table:table-row>
        <table:table-row table:style-name="表格3.2">
          <table:table-cell table:style-name="表格3.A1" office:value-type="string">
            <text:p text:style-name="P4"><text:span text:style-name="T2">Artwork Title</text:span></text:p>
          </table:table-cell>
          <table:table-cell table:style-name="表格3.B1" table:number-columns-spanned="2" office:value-type="string">
            <text:p text:style-name="P7"><text:span text:style-name="T4"> </text:span></text:p>
          </table:table-cell>
          <table:covered-table-cell/>
          <table:table-cell table:style-name="表格3.D2" table:number-rows-spanned="4" office:value-type="string">
            <text:p text:style-name="P9"/>
          </table:table-cell>
        </table:table-row>
        <table:table-row table:style-name="表格3.1">
          <table:table-cell table:style-name="表格3.A1" office:value-type="string">
            <text:p text:style-name="P4"><text:span text:style-name="T2">Applicant / Group Name</text:span></text:p>
          </table:table-cell>
          <table:table-cell table:style-name="表格3.B1" table:number-columns-spanned="2" office:value-type="string">
            <text:p text:style-name="P7"><text:span text:style-name="T4"> </text:span></text:p>
          </table:table-cell>
          <table:covered-table-cell/>
          <table:covered-table-cell table:style-name="表格3.D3"/>
        </table:table-row>
        <table:table-row table:style-name="表格3.1">
          <table:table-cell table:style-name="表格3.A1" office:value-type="string">
            <text:p text:style-name="P4"><text:span text:style-name="T2">Group Registration No.</text:span></text:p>
          </table:table-cell>
          <table:table-cell table:style-name="表格3.B1" table:number-columns-spanned="2" office:value-type="string">
            <text:p text:style-name="P7"><text:span text:style-name="T4"> </text:span></text:p>
          </table:table-cell>
          <table:covered-table-cell/>
          <table:covered-table-cell table:style-name="表格3.D3"/>
        </table:table-row>
        <table:table-row table:style-name="表格3.5">
          <table:table-cell table:style-name="表格3.A1" office:value-type="string">
            <text:p text:style-name="P4"><text:span text:style-name="T2">Proposed Residency Period</text:span></text:p>
          </table:table-cell>
          <table:table-cell table:style-name="表格3.B5" table:number-columns-spanned="2" office:value-type="string">
            <text:p text:style-name="P5" loext:marker-style-name="T3"><text:span text:style-name="T2">From ______ / ______ / ______ to ______ / ______ / ______</text:span><text:span text:style-name="T3"/></text:p>
            <text:p text:style-name="P10"> <text:span text:style-name="T18">(Residency is expected between October and December 2026, for up to three months. Actual dates will be arranged by the program administrator.)</text:span></text:p>
          </table:table-cell>
          <table:covered-table-cell/>
          <table:covered-table-cell table:style-name="表格3.D3"/>
        </table:table-row>
        <table:table-row table:style-name="表格3.6">
          <table:table-cell table:style-name="表格3.D1" table:number-columns-spanned="4" office:value-type="string">
            <text:p text:style-name="P4"><text:span text:style-name="T2">Applicant Information</text:span></text:p>
          </table:table-cell>
          <table:covered-table-cell/>
          <table:covered-table-cell/>
          <table:covered-table-cell/>
        </table:table-row>
        <table:table-row table:style-name="表格3.1">
          <table:table-cell table:style-name="表格3.D1" office:value-type="string">
            <text:p text:style-name="P4"><text:span text:style-name="T2">Date of Birth (YYYY/MM/DD)</text:span></text:p>
          </table:table-cell>
          <table:table-cell table:style-name="表格3.B7" office:value-type="string">
            <text:p text:style-name="P5"><text:span text:style-name="T2"> </text:span></text:p>
          </table:table-cell>
          <table:table-cell table:style-name="表格3.C7" office:value-type="string">
            <text:p text:style-name="P5"><text:span text:style-name="T2">Gender</text:span></text:p>
          </table:table-cell>
          <table:table-cell table:style-name="表格3.D2" office:value-type="string">
            <text:p text:style-name="P4"><text:span text:style-name="T2">□M   □F  <text:s/>□N/A</text:span></text:p>
          </table:table-cell>
        </table:table-row>
        <table:table-row table:style-name="表格3.8">
          <table:table-cell table:style-name="表格3.D1" office:value-type="string">
            <text:p text:style-name="P4"><text:span text:style-name="T2">Nationality</text:span></text:p>
          </table:table-cell>
          <table:table-cell table:style-name="表格3.B7" office:value-type="string">
            <text:p text:style-name="P5"><text:span text:style-name="T2"> </text:span></text:p>
          </table:table-cell>
          <table:table-cell table:style-name="表格3.C7" office:value-type="string">
            <text:p text:style-name="P5"><text:span text:style-name="T2">National ID / Passport No.</text:span></text:p>
          </table:table-cell>
          <table:table-cell table:style-name="表格3.D2" office:value-type="string">
            <text:p text:style-name="P4"><text:span text:style-name="T2"> </text:span></text:p>
          </table:table-cell>
        </table:table-row>
        <table:table-row table:style-name="表格3.1">
          <table:table-cell table:style-name="表格3.D1" office:value-type="string">
            <text:p text:style-name="P4"><text:span text:style-name="T2">Current Place of Residence</text:span></text:p>
          </table:table-cell>
          <table:table-cell table:style-name="表格3.D2" table:number-columns-spanned="3" office:value-type="string">
            <text:p text:style-name="P4"><text:span text:style-name="T2"> </text:span></text:p>
          </table:table-cell>
          <table:covered-table-cell/>
          <table:covered-table-cell/>
        </table:table-row>
        <table:table-row table:style-name="表格3.10">
          <table:table-cell table:style-name="表格3.D1" office:value-type="string">
            <text:p text:style-name="P4"><text:span text:style-name="T2">Education</text:span></text:p>
          </table:table-cell>
          <table:table-cell table:style-name="表格3.D2" table:number-columns-spanned="3" office:value-type="string">
            <text:p text:style-name="P4"><text:span text:style-name="T2"> </text:span></text:p>
          </table:table-cell>
          <table:covered-table-cell/>
          <table:covered-table-cell/>
        </table:table-row>
        <table:table-row table:style-name="表格3.11">
          <table:table-cell table:style-name="表格3.D1" office:value-type="string">
            <text:p text:style-name="P4"><text:span text:style-name="T2">Current Occupation</text:span></text:p>
          </table:table-cell>
          <table:table-cell table:style-name="表格3.D2" table:number-columns-spanned="3" office:value-type="string">
            <text:p text:style-name="P4"><text:span text:style-name="T2"> </text:span></text:p>
          </table:table-cell>
          <table:covered-table-cell/>
          <table:covered-table-cell/>
        </table:table-row>
        <table:table-row table:style-name="表格3.11">
          <table:table-cell table:style-name="表格3.D1" office:value-type="string">
            <text:p text:style-name="P4"><text:span text:style-name="T2">Telephone</text:span></text:p>
          </table:table-cell>
          <table:table-cell table:style-name="表格3.D2" table:number-columns-spanned="3" office:value-type="string">
            <text:p text:style-name="P4"><text:span text:style-name="T26">（</text:span><text:span text:style-name="T2">H</text:span><text:span text:style-name="T26">）</text:span><text:span text:style-name="T2">               <text:tab/></text:span><text:span text:style-name="T26">（</text:span><text:span text:style-name="T2">O</text:span><text:span text:style-name="T26">）</text:span><text:span text:style-name="T2">                 <text:tab/></text:span><text:span text:style-name="T26">（</text:span><text:span text:style-name="T2">Cell</text:span><text:span text:style-name="T26">）</text:span></text:p>
          </table:table-cell>
          <table:covered-table-cell/>
          <table:covered-table-cell/>
        </table:table-row>
        <table:table-row table:style-name="表格3.13">
          <table:table-cell table:style-name="表格3.D1" office:value-type="string">
            <text:p text:style-name="P4"><text:span text:style-name="T2">Contact Address</text:span></text:p>
          </table:table-cell>
          <table:table-cell table:style-name="表格3.D2" table:number-columns-spanned="3" office:value-type="string">
            <text:p text:style-name="P4"><text:span text:style-name="T2"> </text:span></text:p>
          </table:table-cell>
          <table:covered-table-cell/>
          <table:covered-table-cell/>
        </table:table-row>
        <table:table-row table:style-name="表格3.2">
          <table:table-cell table:style-name="表格3.D1" office:value-type="string">
            <text:p text:style-name="P4"><text:span text:style-name="T2">E-mail</text:span></text:p>
          </table:table-cell>
          <table:table-cell table:style-name="表格3.D2" table:number-columns-spanned="3" office:value-type="string">
            <text:p text:style-name="P4"><text:span text:style-name="T2"> </text:span></text:p>
          </table:table-cell>
          <table:covered-table-cell/>
          <table:covered-table-cell/>
        </table:table-row>
        <table:table-row table:style-name="表格3.15">
          <table:table-cell table:style-name="表格3.D1" office:value-type="string">
            <text:p text:style-name="P4"><text:span text:style-name="T2">Emergency Contact</text:span></text:p>
          </table:table-cell>
          <table:table-cell table:style-name="表格3.D2" office:value-type="string">
            <text:p text:style-name="P4"><text:span text:style-name="T2"> </text:span></text:p>
          </table:table-cell>
          <table:table-cell table:style-name="表格3.D2" office:value-type="string">
            <text:p text:style-name="P4"><text:span text:style-name="T2">Contact Number</text:span></text:p>
          </table:table-cell>
          <table:table-cell table:style-name="表格3.D2" office:value-type="string">
            <text:p text:style-name="P4"><text:span text:style-name="T2"> </text:span></text:p>
          </table:table-cell>
        </table:table-row>
      </table:table>
      <text:p text:style-name="P76" loext:marker-style-name="T3"/>
      <text:p text:style-name="P67" loext:marker-style-name="T3"><text:span text:style-name="T2">Note 1: For group applications, please provide the above information for all members.</text:span><text:span text:style-name="T3"/></text:p>
      <text:p text:style-name="P67" loext:marker-style-name="T3"><text:soft-page-break/><text:span text:style-name="T2">Note 2: Add additional rows as needed.</text:span><text:span text:style-name="T3"/></text:p>
      <text:p text:style-name="P78" loext:marker-style-name="T19"/>
      <text:p text:style-name="P78" loext:marker-style-name="T19"/>
      <text:p text:style-name="P110"/>
      <text:p text:style-name="P91" loext:marker-style-name="T16"><text:span text:style-name="T12">Attachment 2</text:span><text:span text:style-name="T13"/></text:p>
      <text:p text:style-name="P47" loext:marker-style-name="T3"><text:span text:style-name="T4">National Taiwan Craft Research and Development Institute</text:span><text:span text:style-name="T5"/></text:p>
      <text:p text:style-name="P47" loext:marker-style-name="T3"><text:span text:style-name="T2">2026 Zhongxing International Craft Village </text:span><text:span text:style-name="T3"/></text:p>
      <text:p text:style-name="P47" loext:marker-style-name="T3"><text:span text:style-name="T2">Residency Program Open Call </text:span><text:span text:style-name="T3"/></text:p>
      <text:p text:style-name="P47" loext:marker-style-name="T3"><text:span text:style-name="T2">Project Proposal</text:span><text:span text:style-name="T3"/></text:p>
      <text:p text:style-name="P69" loext:marker-style-name="T3"/>
      <text:p text:style-name="P67" loext:marker-style-name="T3"><text:span text:style-name="T2">I. Individual / Group Statement (Maximum 500 Words)</text:span><text:span text:style-name="T3"/></text:p>
      <text:p text:style-name="P67" loext:marker-style-name="T3"><text:span text:style-name="T2">II. Individual / Group Education and Experience</text:span><text:span text:style-name="T3"><text:line-break/> </text:span><text:span text:style-name="T2">(Including education: school, major, degree, and year of graduation; and experience: work history, exhibitions or presentations, major works/portfolios, awards, international residencies or exchange programs, etc.)</text:span></text:p>
      <text:p text:style-name="P67" loext:marker-style-name="T3"><text:span text:style-name="T2">III. Residency Proposal (May include, but is not limited to, the following)</text:span><text:span text:style-name="T3"/></text:p>
      <text:p text:style-name="P92" loext:marker-style-name="T3"><text:span text:style-name="T2">(1) Motivation for the Residency</text:span><text:span text:style-name="T3"/></text:p>
      <text:p text:style-name="P92" loext:marker-style-name="T3"><text:span text:style-name="T2">(2) Residency Goals and Creative Concept</text:span><text:span text:style-name="T3"/></text:p>
      <text:p text:style-name="P92" loext:marker-style-name="T3"><text:span text:style-name="T2">(3) Proposed Residency Artwork and Implementation</text:span><text:span text:style-name="T3"><text:line-break/> </text:span><text:span text:style-name="T2">(including artwork title, dimensions, craft materials, sketches, etc.)</text:span></text:p>
      <text:p text:style-name="P92" loext:marker-style-name="T3"><text:span text:style-name="T2">(4) Public Participation and Use of Local Resources</text:span><text:span text:style-name="T3"/></text:p>
      <text:p text:style-name="P92" loext:marker-style-name="T3"><text:span text:style-name="T2">(5) Project Timeline (please present as a Gantt chart)</text:span><text:span text:style-name="T3"/></text:p>
      <text:p text:style-name="P92" loext:marker-style-name="T3"><text:span text:style-name="T2">(6) Estimated Budget</text:span><text:span text:style-name="T3"/></text:p>
      <text:p text:style-name="P92" loext:marker-style-name="T3"><text:span text:style-name="T2">(7) Expected Results</text:span><text:span text:style-name="T3"/></text:p>
      <text:p text:style-name="P92" loext:marker-style-name="T3"><text:span text:style-name="T2">(8) Other Supporting Information (for the selection committee’s reference)</text:span><text:span text:style-name="T3"/></text:p>
      <text:p text:style-name="P67" loext:marker-style-name="T3"><text:span text:style-name="T2">Note 1: For group applications, Sections I and II must include information on each member as well as an introduction to the group.</text:span><text:span text:style-name="T3"/></text:p>
      <text:p text:style-name="P67" loext:marker-style-name="T3"><text:span text:style-name="T2">Note 2: Additional supporting materials for review may be uploaded as a PDF file under 2 MB.</text:span><text:span text:style-name="T3"/></text:p>
      <text:p text:style-name="P69" loext:marker-style-name="T3"/>
      <text:p text:style-name="P80" loext:marker-style-name="T13"/>
      <text:p text:style-name="P80" loext:marker-style-name="T13"/>
      <text:p text:style-name="P94" loext:marker-style-name="T16"><text:span text:style-name="T12">Attachment 3</text:span><text:span text:style-name="T13"/></text:p>
      <text:p text:style-name="P47" loext:marker-style-name="T3"><text:span text:style-name="T4">National Taiwan Craft Research and Development Institute</text:span><text:span text:style-name="T5"/></text:p>
      <text:p text:style-name="P47" loext:marker-style-name="T3"><text:span text:style-name="T4">2026 Zhongxing International Craft Village </text:span><text:span text:style-name="T5"/></text:p>
      <text:p text:style-name="P47" loext:marker-style-name="T3"><text:span text:style-name="T2">Residency Program Open Call Project</text:span><text:span text:style-name="T3"/></text:p>
      <text:p text:style-name="P47" loext:marker-style-name="T3"><text:span text:style-name="T4">Portfolio of Major Works (Individual / Group Application)</text:span><text:span text:style-name="T5"/></text:p>
      <table:table table:name="表格4" table:style-name="表格4">
        <table:table-column table:style-name="表格4.A"/>
        <table:table-column table:style-name="表格4.B"/>
        <table:table-column table:style-name="表格4.C"/>
        <table:table-column table:style-name="表格4.D"/>
        <text:soft-page-break/>
        <table:table-row table:style-name="表格4.1">
          <table:table-cell table:style-name="表格4.A1" office:value-type="string">
            <text:p text:style-name="P8"><text:span text:style-name="T2">Title of Work</text:span></text:p>
          </table:table-cell>
          <table:table-cell table:style-name="表格4.A1" office:value-type="string">
            <text:p text:style-name="P9"/>
          </table:table-cell>
          <table:table-cell table:style-name="表格4.A1" office:value-type="string">
            <text:p text:style-name="P8"><text:span text:style-name="T2">Year Created</text:span></text:p>
          </table:table-cell>
          <table:table-cell table:style-name="表格4.A1" office:value-type="string">
            <text:p text:style-name="P9"/>
          </table:table-cell>
        </table:table-row>
        <table:table-row table:style-name="表格4.1">
          <table:table-cell table:style-name="表格4.A1" office:value-type="string">
            <text:p text:style-name="P8"><text:span text:style-name="T2">Dimensions</text:span></text:p>
          </table:table-cell>
          <table:table-cell table:style-name="表格4.A1" table:number-columns-spanned="3" office:value-type="string">
            <text:p text:style-name="P9"/>
          </table:table-cell>
          <table:covered-table-cell/>
          <table:covered-table-cell/>
        </table:table-row>
        <table:table-row table:style-name="表格4.1">
          <table:table-cell table:style-name="表格4.A1" office:value-type="string">
            <text:p text:style-name="P8"><text:span text:style-name="T2">Materials</text:span></text:p>
          </table:table-cell>
          <table:table-cell table:style-name="表格4.A1" table:number-columns-spanned="3" office:value-type="string">
            <text:p text:style-name="P9"/>
          </table:table-cell>
          <table:covered-table-cell/>
          <table:covered-table-cell/>
        </table:table-row>
        <table:table-row table:style-name="表格4.1">
          <table:table-cell table:style-name="表格4.A1" office:value-type="string">
            <text:p text:style-name="P8"><text:span text:style-name="T2">Techniques</text:span></text:p>
          </table:table-cell>
          <table:table-cell table:style-name="表格4.A1" table:number-columns-spanned="3" office:value-type="string">
            <text:p text:style-name="P9"/>
          </table:table-cell>
          <table:covered-table-cell/>
          <table:covered-table-cell/>
        </table:table-row>
        <table:table-row table:style-name="表格4.5">
          <table:table-cell table:style-name="表格4.A1" office:value-type="string">
            <text:p text:style-name="P3"><text:span text:style-name="T2">Concept and Features</text:span></text:p>
          </table:table-cell>
          <table:table-cell table:style-name="表格4.A1" table:number-columns-spanned="3" office:value-type="string">
            <text:p text:style-name="P6"><text:span text:style-name="T3"><text:line-break/><text:line-break/><text:line-break/><text:line-break/></text:span></text:p>
          </table:table-cell>
          <table:covered-table-cell/>
          <table:covered-table-cell/>
        </table:table-row>
        <table:table-row table:style-name="表格4.6">
          <table:table-cell table:style-name="表格4.A6" office:value-type="string">
            <text:p text:style-name="P11" loext:marker-style-name="T3"/>
            <text:p text:style-name="P3"><text:span text:style-name="T2">Image of the Work</text:span></text:p>
          </table:table-cell>
          <table:table-cell table:style-name="表格4.B6" table:number-columns-spanned="3" office:value-type="string">
            <text:p text:style-name="P9"/>
          </table:table-cell>
          <table:covered-table-cell/>
          <table:covered-table-cell/>
        </table:table-row>
      </table:table>
      <text:p text:style-name="P74" loext:marker-style-name="T3"/>
      <text:p text:style-name="P56" loext:marker-style-name="T3"><text:span text:style-name="T2">Note 1: Please submit three representative works for review.</text:span><text:span text:style-name="T3"/></text:p>
      <text:p text:style-name="P56" loext:marker-style-name="T3"><text:span text:style-name="T2">Note 2: Please use one form for each work.</text:span><text:span text:style-name="T3"/></text:p>
      <text:p text:style-name="P69" loext:marker-style-name="T3"/>
      <text:p text:style-name="P80" loext:marker-style-name="T13"/>
      <text:p text:style-name="P80" loext:marker-style-name="T13"/>
      <text:p text:style-name="P94" loext:marker-style-name="T16"><text:span text:style-name="T12">Attachment 4</text:span><text:span text:style-name="T13"/></text:p>
      <text:p text:style-name="P47" loext:marker-style-name="T3"><text:span text:style-name="T4">National Taiwan Craft Research and Development Institute</text:span><text:span text:style-name="T5"/></text:p>
      <text:p text:style-name="P47" loext:marker-style-name="T3"><text:span text:style-name="T4">2026 Zhongxing International Craft Village </text:span><text:span text:style-name="T5"/></text:p>
      <text:p text:style-name="P47" loext:marker-style-name="T3"><text:span text:style-name="T2">Residency Program Open Call </text:span><text:span text:style-name="T3"/></text:p>
      <text:p text:style-name="P47" loext:marker-style-name="T3"><text:span text:style-name="T4">Consent to the Collection, Processing, and Use of Personal Data</text:span><text:span text:style-name="T5"/></text:p>
      <text:p text:style-name="P69" loext:marker-style-name="T3"/>
      <text:p text:style-name="P56" loext:marker-style-name="T3"><text:soft-page-break/><text:span text:style-name="T2">The National Taiwan Craft Research and Development Institute (NTCRI) hereby informs you of the following matters in accordance with Article 8, Paragraph 1 of the Personal Data Protection Act of Taiwan. Please read this consent form carefully.</text:span><text:span text:style-name="T3"/></text:p>
      <text:h text:style-name="P84" text:outline-level="3" loext:marker-style-name="T5"><text:span text:style-name="T4">1. Purpose of Collection</text:span><text:span text:style-name="T5"/></text:h>
      <text:p text:style-name="P67" loext:marker-style-name="T3"><text:span text:style-name="T2">Your personal data will be collected, processed, and used solely for the administration and implementation of the 2026 Zhongxing International Craft Village Residency Program Open Call.</text:span><text:span text:style-name="T3"/></text:p>
      <text:h text:style-name="P84" text:outline-level="3" loext:marker-style-name="T5"><text:span text:style-name="T4">2. Categories of Personal Data</text:span><text:span text:style-name="T5"/></text:h>
      <text:p text:style-name="P67" loext:marker-style-name="T3"><text:span text:style-name="T2">The personal data collected may include full name, affiliation, job title and contact information.</text:span><text:span text:style-name="T3"/></text:p>
      <text:h text:style-name="P84" text:outline-level="3" loext:marker-style-name="T5"><text:span text:style-name="T4">3. Retention Period</text:span><text:span text:style-name="T5"/></text:h>
      <text:p text:style-name="P67" loext:marker-style-name="T3"><text:span text:style-name="T2">Your personal data will be retained from the date of signing this consent form until the completion of the above-mentioned program and the fulfillment of the stated purposes.</text:span><text:span text:style-name="T3"/></text:p>
      <text:h text:style-name="P84" text:outline-level="3" loext:marker-style-name="T5"><text:span text:style-name="T4">4. Area of Use</text:span><text:span text:style-name="T5"/></text:h>
      <text:p text:style-name="P67" loext:marker-style-name="T3"><text:span text:style-name="T2">Your personal data may be used within the Republic of China (Taiwan) and in the areas where the 2026 Zhongxing International Craft Village Residency Program Open Call is implemented.</text:span><text:span text:style-name="T3"/></text:p>
      <text:h text:style-name="P84" text:outline-level="3" loext:marker-style-name="T5"><text:span text:style-name="T4">5. Recipients of Personal Data</text:span><text:span text:style-name="T5"/></text:h>
      <text:p text:style-name="P67" loext:marker-style-name="T3"><text:span text:style-name="T2">Your personal data may be accessed and used by the Institute and the organizations responsible for administering the residency program.</text:span><text:span text:style-name="T3"/></text:p>
      <text:h text:style-name="P84" text:outline-level="3" loext:marker-style-name="T5"><text:span text:style-name="T4">6. Methods of Use</text:span><text:span text:style-name="T5"/></text:h>
      <text:p text:style-name="P67" loext:marker-style-name="T3"><text:span text:style-name="T2">Your personal data may be processed and used through Internet-based systems, email correspondence, electronic databases, written documents and facsimile (fax).</text:span><text:span text:style-name="T3"/></text:p>
      <text:p text:style-name="P67" loext:marker-style-name="T3"><text:span text:style-name="T2">In accordance with Article 3 of the Personal Data Protection Act, you have the right to request that the Institute:</text:span><text:span text:style-name="T3"/></text:p>
      <text:p text:style-name="P92" loext:marker-style-name="T3"><text:span text:style-name="T2">(1) Provide access to or allow inspection of your personal data.</text:span><text:span text:style-name="T3"/></text:p>
      <text:p text:style-name="P92" loext:marker-style-name="T3"><text:span text:style-name="T2">(2) Provide copies of your personal data.</text:span><text:span text:style-name="T3"/></text:p>
      <text:p text:style-name="P92" loext:marker-style-name="T3"><text:span text:style-name="T2">(3) Correct or supplement your personal data.</text:span><text:span text:style-name="T3"/></text:p>
      <text:p text:style-name="P92" loext:marker-style-name="T3"><text:span text:style-name="T2">(4) Cease the collection, processing, or use of your personal data.</text:span><text:span text:style-name="T3"/></text:p>
      <text:p text:style-name="P92" loext:marker-style-name="T3"><text:span text:style-name="T2">(5) Delete your personal data.</text:span><text:span text:style-name="T3"/></text:p>
      <text:p text:style-name="P67" loext:marker-style-name="T3"><text:span text:style-name="T2">To exercise any of the above rights, please contact the program coordinator.</text:span><text:span text:style-name="T3"/></text:p>
      <text:p text:style-name="P67" loext:marker-style-name="T3"><text:soft-page-break/><text:span text:style-name="T2">You may choose whether or not to provide your personal data. However, if you choose not to provide the required information, the Institute may be unable to process your application or provide services related to the purposes stated above.</text:span><text:span text:style-name="T3"/></text:p>
      <text:p text:style-name="P53" loext:marker-style-name="T3"><draw:custom-shape text:anchor-type="as-char" draw:z-index="10" draw:name="officeArt object" draw:style-name="gr1" draw:text-style-name="P117" svg:width="14.615cm" svg:height="0.036cm"><svg:desc>矩形</svg:desc><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h text:style-name="P65" text:outline-level="2" loext:marker-style-name="T5"><text:span text:style-name="T4">Declaration</text:span><text:span text:style-name="T5"/></text:h>
      <text:p text:style-name="P67" loext:marker-style-name="T3"><text:span text:style-name="T2">I have read and understood the above information and hereby consent to the collection, processing, and use of my personal data as described above.</text:span><text:span text:style-name="T3"/></text:p>
      <text:p text:style-name="P67" loext:marker-style-name="T3"><text:span text:style-name="T4">Signature:</text:span><text:span text:style-name="T2"> ___________________________</text:span></text:p>
      <text:p text:style-name="P67" loext:marker-style-name="T3"><text:span text:style-name="T4">Date: ______ / ______ / ______ </text:span><text:span text:style-name="T5"/></text:p>
      <text:p text:style-name="P55" loext:marker-style-name="T3"><text:span text:style-name="T3"><text:line-break/></text:span><text:span text:style-name="T3"/></text:p>
      <text:p text:style-name="P69" loext:marker-style-name="T3"/>
      <text:p text:style-name="P110"/>
      <text:p text:style-name="P91" loext:marker-style-name="T20"><text:span text:style-name="T12">Attachment 5</text:span><text:span text:style-name="T14"> </text:span><text:span text:style-name="T21">(For Reference Only – Agreement to Be Executed Upon Selection)</text:span></text:p>
      <text:p text:style-name="P79" loext:marker-style-name="T20"/>
      <text:p text:style-name="P79" loext:marker-style-name="T20"/>
      <text:p text:style-name="P48" loext:marker-style-name="T5"><text:span text:style-name="T4">National Taiwan Craft Research and Development Institute</text:span><text:span text:style-name="T5"/></text:p>
      <text:p text:style-name="P48" loext:marker-style-name="T5"><text:span text:style-name="T4">Tripartite Agreement for the 2026 Zhongxing International Craft Village </text:span><text:span text:style-name="T5"/></text:p>
      <text:p text:style-name="P48" loext:marker-style-name="T5"><text:span text:style-name="T4">Residency Program Open Call</text:span><text:span text:style-name="T5"/></text:p>
      <text:p text:style-name="P55" loext:marker-style-name="T3"><text:span text:style-name="T15"><text:line-break/></text:span><text:span text:style-name="T3"><text:line-break/><text:line-break/><text:line-break/><text:line-break/><text:line-break/><text:line-break/><text:line-break/><text:line-break/><text:line-break/><text:line-break/><text:line-break/><text:line-break/><text:line-break/><text:line-break/><text:line-break/></text:span></text:p>
      <text:p text:style-name="P53" loext:marker-style-name="T3"><text:span text:style-name="T4">Year:</text:span><text:span text:style-name="T5"/></text:p>
      <text:p text:style-name="P53" loext:marker-style-name="T3"><text:span text:style-name="T4">Applicant / Group:</text:span><text:span text:style-name="T5"/></text:p>
      <text:p text:style-name="P53" loext:marker-style-name="T3"><text:span text:style-name="T4">Project Title:</text:span><text:span text:style-name="T5"/></text:p>
      <text:p text:style-name="P69" loext:marker-style-name="T3"/>
      <text:p text:style-name="P110"/>
      <text:p text:style-name="P43" loext:marker-style-name="T3"><text:span text:style-name="T2">This Agreement is entered into by and among the following parties:</text:span><text:span text:style-name="T3"/></text:p>
      <text:p text:style-name="P44" loext:marker-style-name="T3"><text:span text:style-name="T2">Party A: National Taiwan Craft Research and Development Institute (hereinafter referred to as "Party A"), the Organizer;</text:span><text:span text:style-name="T3"/></text:p>
      <text:p text:style-name="P44" loext:marker-style-name="T3"><text:span text:style-name="T2">Party B: ________________________________ (hereinafter referred to as "Party B"), the Resident Artist / Resident;</text:span><text:span text:style-name="T3"/></text:p>
      <text:p text:style-name="P44" loext:marker-style-name="T3"><text:span text:style-name="T2">Party C: Fabrika Co., Ltd. (hereinafter referred to as "Party C"), the Program Administrator commissioned by Party A.</text:span><text:span text:style-name="T3"/></text:p>
      <text:p text:style-name="P44" loext:marker-style-name="T3"><text:span text:style-name="T2">For the implementation of the 2026 Zhongxing International Craft Village Residency Program Open Call, the Parties hereby agree to enter into this Agreement under the following terms and conditions.</text:span><text:span text:style-name="T3"/></text:p>
      <text:p text:style-name="P69" loext:marker-style-name="T3"/>
      <text:h text:style-name="P96" text:outline-level="2" loext:marker-style-name="T5"><text:span text:style-name="T4">Article 1. Purpose of Use</text:span><text:span text:style-name="T5"/></text:h>
      <text:p text:style-name="P44" loext:marker-style-name="T3"><text:span text:style-name="T2">Party A shall provide Party B with residency space located at the Taiwan Bank Dormitory Complex, Zhongxing New Village (No. 8–46, Huanshan Road, Nantou City) for use during the residency period. Party B shall use the assigned residency space only in accordance with the approved residency proposal and within the area designated by Party A. During the residency period, Party C, as commissioned by Party A, shall be responsible for administering residency-related services, including program guidance, administrative support, and the review and disbursement of program funds.</text:span><text:span text:style-name="T3"/></text:p>
      <text:h text:style-name="P96" text:outline-level="2" loext:marker-style-name="T5"><text:span text:style-name="T4">Article 2. Residency Period</text:span><text:span text:style-name="T5"/></text:h>
      <text:p text:style-name="P44" loext:marker-style-name="T3"><text:span text:style-name="T2">The residency period shall commence on _____ and end on _____, for a total of _____ days. Party B shall use the residency space for the approved residency period as specified in the application proposal. No extension of the residency period shall be permitted unless it has been reviewed by Party C and approved by Party A. Upon the commencement of the residency, Party B shall be issued _____ key(s) and one set of access codes to Residency Space No./Name: ___________. The keys shall not be duplicated. Party B may freely access the assigned residency space throughout the residency period. Prior to completing the check-out procedures, Party B shall return all keys to Party C for inspection and verification. Upon confirmation, the keys shall be returned to Party A.</text:span><text:span text:style-name="T3"/></text:p>
      <text:h text:style-name="P96" text:outline-level="2" loext:marker-style-name="T5"><text:span text:style-name="T4">Article 3. Residency Schedule</text:span><text:span text:style-name="T5"/></text:h>
      <text:h text:style-name="P97" text:outline-level="3" loext:marker-style-name="T5"><text:span text:style-name="T2">1. Party B shall submit a residency schedule and shall be physically present at the residency for at least twenty (20) days per month. If Party C verifies that Party B’s actual residency days in any month fall below the required minimum, the living allowance shall be paid based on the actual number of residency days.</text:span><text:span text:style-name="T5"/></text:h>
      <text:h text:style-name="P97" text:outline-level="3" loext:marker-style-name="T5"><text:span text:style-name="T2">2. During the residency period, Party B’s activities shall be limited to Taiwan proper and its outlying islands (Taiwan, Penghu, Kinmen, and Matsu). Party B shall remain subject to the requirement of at least twenty (20) residency days per month.</text:span><text:span text:style-name="T5"/></text:h>
      <text:h text:style-name="P97" text:outline-level="3" loext:marker-style-name="T5"><text:soft-page-break/><text:span text:style-name="T2">3. If, for creative purposes, Party B needs to conduct fieldwork outside the Craft Village for ten (10) days or more, including data collection, material gathering, research, or similar activities, Party B shall submit a request to Party C at least ten (10) working days prior to departure. Such travel may proceed only after review by Party C and approval by Party A. Any such travel undertaken without prior approval shall be counted as days not physically present at the residency.</text:span><text:span text:style-name="T5"/></text:h>
      <text:p text:style-name="P45" loext:marker-style-name="T3"><text:span text:style-name="T2">Notwithstanding the foregoing, Party B shall complete at least sixty (60) actual residency days during the three-month residency period (20 days × 3 months). If Party B fails to meet this minimum, the living allowance shall be paid based on the actual number of residency days.</text:span><text:span text:style-name="T3"/></text:p>
      <text:p text:style-name="P98" loext:marker-style-name="T3"><text:span text:style-name="T4">Article 4. Contract Amount and Payment</text:span><text:span text:style-name="T5"/></text:p>
      <text:list xml:id="list4006104437" text:style-name="WWNum19">
        <text:list-item>
          <text:p text:style-name="P38"><text:span text:style-name="T1">The maximum total amount payable to each individual or group shall be NT$620,000, including living expenses, creative fees, and other expenses. Party C shall be responsible for reviewing the relevant documents and processing all payments.</text:span></text:p>
        </text:list-item>
        <text:list-item>
          <text:p text:style-name="P38">Payment Terms</text:p>
        </text:list-item>
      </text:list>
      <text:list xml:id="list94530157073490" text:continue-list="list94531993016484" text:style-name="WWNum20">
        <text:list-item text:start-value="1">
          <text:p text:style-name="P39" loext:marker-style-name="T27"><text:span text:style-name="T6">Living Expenses</text:span><text:span text:style-name="T6"/></text:p>
        </text:list-item>
      </text:list>
      <text:p text:style-name="P46" loext:marker-style-name="T3"><text:span text:style-name="T2">The maximum amount payable to each individual or group for living expenses shall be NT$90,000.</text:span><text:span text:style-name="T3"/></text:p>
      <text:list text:style-name="WWNum22">
        <text:list-item>
          <text:p text:style-name="P16" loext:marker-style-name="T1"><text:span text:style-name="T2">Living expenses shall be paid at NT$1,000 per person/group per day, calculated on the basis of 30 days per month, to cover meals, transportation, and miscellaneous expenses. For a three-month residency of 90 days, the maximum amount payable shall be NT$90,000.</text:span><text:span text:style-name="T2"/></text:p>
        </text:list-item>
        <text:list-item>
          <text:p text:style-name="P16" loext:marker-style-name="T1"><text:span text:style-name="T2">The payment schedule shall be agreed upon by Parties B and C and reported to Party A for record before payment is processed.</text:span><text:span text:style-name="T2"/></text:p>
        </text:list-item>
        <text:list-item>
          <text:p text:style-name="P16" loext:marker-style-name="T1"><text:span text:style-name="T2">Party B shall complete at least twenty (20) residency days per month. If Party B fails to meet this requirement, the living expenses for that month shall be paid based on the actual number of residency days.</text:span><text:span text:style-name="T2"/></text:p>
        </text:list-item>
      </text:list>
      <text:list xml:id="list94531027810417" text:continue-list="list94530157073490" text:style-name="WWNum20">
        <text:list-item>
          <text:p text:style-name="P39" loext:marker-style-name="T27"><text:span text:style-name="T6">Creative Fee</text:span><text:span text:style-name="T6"/></text:p>
        </text:list-item>
      </text:list>
      <text:p text:style-name="P46" loext:marker-style-name="T3"><text:span text:style-name="T2">The total creative fee payable to each individual or group shall be NT$150,000, payable in two installments.</text:span><text:span text:style-name="T3"/></text:p>
      <text:list text:style-name="WWNum24">
        <text:list-item>
          <text:p text:style-name="P17" loext:marker-style-name="T1"><text:span text:style-name="T2">First Installment: Within ten (10) working days from the date of execution of this Agreement, Party B shall submit the residency proposal to Party C. Upon Party C’s initial review and Party A’s final approval, Party C shall pay 50% of the total creative fee, or NT$75,000, in accordance with the payment procedures.</text:span><text:span text:style-name="T2"/></text:p>
        </text:list-item>
        <text:list-item>
          <text:p text:style-name="P17" loext:marker-style-name="T1"><text:span text:style-name="T2">Second Installment: Party B shall complete the artwork and participate in the required exchange activities before the end of the residency. No </text:span><text:soft-page-break/><text:span text:style-name="T2">later than ten (10) working days before the end of the residency, Party B shall submit to Party C a residency report of at least 2,000 words, together with photographic documentation. Upon Party C’s initial review and Party A’s final approval, Party C shall pay the remaining 50% of the total creative fee, or NT$75,000, in accordance with the payment procedures.</text:span><text:span text:style-name="T2"/></text:p>
        </text:list-item>
      </text:list>
      <text:list xml:id="list94531536961936" text:continue-list="list94531027810417" text:style-name="WWNum20">
        <text:list-item>
          <text:p text:style-name="P39" loext:marker-style-name="T27"><text:span text:style-name="T6">Other Expenses</text:span><text:span text:style-name="T6"/></text:p>
        </text:list-item>
      </text:list>
      <text:p text:style-name="P46" loext:marker-style-name="T3"><text:span text:style-name="T2">The maximum amount payable for other expenses shall be NT$380,000.</text:span><text:span text:style-name="T3"/></text:p>
      <text:list text:style-name="WWNum26">
        <text:list-item>
          <text:p text:style-name="P18" loext:marker-style-name="T1"><text:span text:style-name="T2">Eligible expenses includes costs related to the artwork and creative process, such as materials, prototyping, production, insurance, artwork transportation, installation, removal, and management and maintenance during the exhibition period.</text:span><text:span text:style-name="T2"/></text:p>
        </text:list-item>
        <text:list-item>
          <text:p text:style-name="P18" loext:marker-style-name="T1"><text:span text:style-name="T2">Party B shall submit relevant receipts and supporting documents to Party C for review. Upon approval, Party C shall process payment in accordance with the payment procedures.</text:span><text:span text:style-name="T2"/></text:p>
        </text:list-item>
      </text:list>
      <text:list xml:id="list94530751859183" text:continue-list="list4006104437" text:style-name="WWNum27">
        <text:list-item text:start-value="3">
          <text:p text:style-name="P40">Airfare</text:p>
        </text:list-item>
      </text:list>
      <text:p text:style-name="P45" loext:marker-style-name="T3"><text:span text:style-name="T2">The maximum airfare allowance shall be NT$40,000 per person.</text:span><text:span text:style-name="T3"/></text:p>
      <text:list text:style-name="WWNum29">
        <text:list-item>
          <text:p text:style-name="P19" loext:marker-style-name="T1"><text:span text:style-name="T2">Party B of foreign nationality shall be provided with one round-trip economy-class airfare between their place of residence and Taiwan. Transportation between the airport and the Craft Village shall be provided by Party C. No airfare allowance shall be provided if Party B of foreign nationality already holds Taiwan residency status.</text:span><text:span text:style-name="T2"/></text:p>
        </text:list-item>
        <text:list-item>
          <text:p text:style-name="P19" loext:marker-style-name="T1"><text:span text:style-name="T2">Airfare shall be reimbursed based on actual expenses. Party B of foreign nationality shall submit the boarding pass or ticket stub, e-ticket, proof of payment, and other required documents to Party C for review. Upon approval, Party C shall process the reimbursement in accordance with the payment procedures.</text:span><text:span text:style-name="T2"/></text:p>
        </text:list-item>
      </text:list>
      <text:list text:continue-list="list94530751859183" text:style-name="WWNum30">
        <text:list-item text:start-value="4">
          <text:h text:style-name="P20" text:outline-level="3" text:restart-numbering="true" text:start-value="4" loext:marker-style-name="T6"><text:span text:style-name="T2">All amounts payable under this Agreement are tax-inclusive and shall be paid by bank transfer. The foregoing amounts include any individual income tax and National Health Insurance supplementary premium payable by Party B.</text:span><text:span text:style-name="T4"/></text:h>
        </text:list-item>
      </text:list>
      <text:h text:style-name="P21" text:outline-level="3" loext:marker-style-name="T3"><text:span text:style-name="T2">Party C shall withhold and report the applicable taxes and premiums at the statutory rates and remit the net amount after withholding to Party B’s designated bank account.</text:span><text:span text:style-name="T3"/></text:h>
      <text:h text:style-name="P21" text:outline-level="3" loext:marker-style-name="T5"><text:span text:style-name="T2">For foreign nationals, income tax shall be withheld in accordance with the applicable tax laws of the Republic of China (Taiwan) (currently approximately 6%–20%), based on Party B’s actual residency status. Any matters not specified herein shall be governed by the applicable tax laws of the Republic of China (Taiwan).</text:span><text:span text:style-name="T5"/></text:h>
      <text:list text:continue-numbering="true" text:style-name="WWNum30">
        <text:list-item>
          <text:h text:style-name="P20" text:outline-level="3" loext:marker-style-name="T6"><text:soft-page-break/><text:span text:style-name="T2">Party B shall submit all required documents and reports within the specified deadlines. Party B shall bear responsibility for any delay or failure in payment resulting from Party B’s failure to submit the required documents in accordance with with these provisions.</text:span><text:span text:style-name="T4"/></text:h>
        </text:list-item>
      </text:list>
      <text:p text:style-name="P98" loext:marker-style-name="T3"><text:span text:style-name="T4">Article 5 Residency Requirements</text:span><text:span text:style-name="T5"/></text:p>
      <text:list text:continue-list="list94531536961936" text:style-name="WWNum31">
        <text:list-item text:start-value="1">
          <text:p text:style-name="P41" loext:marker-style-name="T27"><text:span text:style-name="T6">Residency Artwork</text:span><text:span text:style-name="T6"/></text:p>
        </text:list-item>
      </text:list>
      <text:p text:style-name="P45" loext:marker-style-name="T3"><text:span text:style-name="T2">Party B shall complete one (1) craft work during the residency period. The work shall be suitable for outdoor display and completed by the opening of the Craft Village (tentatively December 2026). The creative process should incorporate public participation and local resources where appropriate. The installation location shall be discussed with Parties A and C during the residency. Party B shall also provide artwork descriptions and related materials for exhibition and promotional purposes.</text:span><text:span text:style-name="T3"/></text:p>
      <text:list text:continue-numbering="true" text:style-name="WWNum31">
        <text:list-item>
          <text:p text:style-name="P41" loext:marker-style-name="T27"><text:span text:style-name="T6">Open Studio Activities</text:span><text:span text:style-name="T6"/></text:p>
        </text:list-item>
      </text:list>
      <text:p text:style-name="P45" loext:marker-style-name="T3"><text:span text:style-name="T2">Party B agrees to complete the basic setup of the studio exhibition space within one (1) month of arrival and participate in one Open Studio event per month, as well as other exchange or promotional activities organized by Party C during the residency.</text:span><text:span text:style-name="T3"/></text:p>
      <text:list text:continue-numbering="true" text:style-name="WWNum31">
        <text:list-item>
          <text:p text:style-name="P41" loext:marker-style-name="T27"><text:span text:style-name="T6">Documentation and Publicity</text:span><text:span text:style-name="T6"/></text:p>
        </text:list-item>
      </text:list>
      <text:p text:style-name="P45" loext:marker-style-name="T3"><text:span text:style-name="T2">Party B shall cooperate with Party C in the necessary collection and documentation of written, audio, and visual materials for the residency program, and agrees to authorize the use of such materials (including images, text, or other forms) by Parties A and C for non-commercial educational, research, promotional, and publicity purposes.</text:span><text:span text:style-name="T3"/></text:p>
      <text:p text:style-name="P99" loext:marker-style-name="T3"><text:span text:style-name="T4">4. </text:span><text:span text:style-name="T2">Party B shall complete the residency project and fulfill all related obligations in accordance with the submitted proposal. Failure to complete them within the specified period will render Party B ineligible to apply for another residency for three (3) years.</text:span></text:p>
      <text:h text:style-name="P96" text:outline-level="2" loext:marker-style-name="T5"><text:span text:style-name="T4">Article 6. Use and Maintenance of the Residency Space</text:span><text:span text:style-name="T5"/></text:h>
      <text:p text:style-name="P99" loext:marker-style-name="T3"><text:span text:style-name="T2">1. Party B shall exercise the duty of care of a prudent administrator in the use of the residency space. If the residency space is damaged or its value is diminished as a result of the intentional act or negligence of Party B, or of any third party permitted by Party B to use the residency space, Party B shall be liable for all resulting damages. If any third party suffers damage arising therefrom, Party B shall be liable to such third party. Should Party A incur any loss or liability (including liability for state compensation) as a result thereof, Party B shall indemnify Party A for all such losses and damages.</text:span><text:span text:style-name="T3"/></text:p>
      <text:p text:style-name="P99" loext:marker-style-name="T3"><text:span text:style-name="T2">2. Party B shall be responsible for the safety of the residency space during the residency period and shall exercise the duty of care of a prudent administrator in maintaining the cleanliness of the residency space and the safety of its facilities. </text:span><text:soft-page-break/><text:span text:style-name="T2">Party B shall also cooperate with inspections conducted by Parties A and C and the competent authorities.</text:span><text:span text:style-name="T3"/></text:p>
      <text:p text:style-name="P99" loext:marker-style-name="T3"><text:span text:style-name="T2">3. With respect to any tables, chairs, equipment, tools, or other property loaned by Party A for use in the residency space, Party B shall exercise the duty of care of a prudent administrator. If any such property is damaged or lost, Party B shall be liable for all resulting damages.</text:span><text:span text:style-name="T3"/></text:p>
      <text:h text:style-name="P96" text:outline-level="2" loext:marker-style-name="T5"><text:span text:style-name="T4">Article 7. Force Majeure</text:span><text:span text:style-name="T5"/></text:h>
      <text:p text:style-name="P44" loext:marker-style-name="T3"><text:span text:style-name="T2">If, due to a natural disaster, emergency, or any other event of force majeure, the residency space cannot be made available to Party B for the purpose specified in Article 1 of this Agreement, Party B shall promptly notify Party C.</text:span><text:span text:style-name="T3"/></text:p>
      <text:p text:style-name="P44" loext:marker-style-name="T3"><text:span text:style-name="T2">Upon verification by Party C and submission to Party A for confirmation, this Agreement shall be terminated, and Party B shall vacate and return the residency space.</text:span><text:span text:style-name="T3"/></text:p>
      <text:h text:style-name="P96" text:outline-level="2" loext:marker-style-name="T5"><text:span text:style-name="T4">Article 8. Use of the Residency Space</text:span><text:span text:style-name="T5"/></text:h>
      <text:p text:style-name="P99" loext:marker-style-name="T3"><text:span text:style-name="T2">1. Party B shall use the space as approved and shall not assign, sublease, lend, or transfer it to others. Any violation may result in termination of this Agreement.</text:span><text:span text:style-name="T3"/></text:p>
      <text:p text:style-name="P99" loext:marker-style-name="T3"><text:span text:style-name="T2">2. Accommodation is for Party B only. Companions, family members, assistants, and pets are not permitted, except guide dogs.</text:span><text:span text:style-name="T3"/></text:p>
      <text:p text:style-name="P100" loext:marker-style-name="T3"><text:span text:style-name="T2">3. Party A may reassign the residency space as needed for policy or operational reasons.</text:span><text:span text:style-name="T3"/></text:p>
      <text:p text:style-name="P99" loext:marker-style-name="T3"><text:span text:style-name="T2">4. In support of energy conservation and carbon reduction, Party B shall minimize the use of air conditioning.</text:span><text:span text:style-name="T3"/></text:p>
      <text:p text:style-name="P99" loext:marker-style-name="T3"><text:span text:style-name="T2">5. Party B shall not bring prohibited or hazardous items onto the premises and shall comply with waste-sorting and disposal requirements.</text:span><text:span text:style-name="T3"/></text:p>
      <text:p text:style-name="P99" loext:marker-style-name="T3"><text:span text:style-name="T2">6. Party B shall avoid excessive noise. Accommodation privileges may be revoked if no improvement is made after three (3) warnings from Parties A and C.</text:span><text:span text:style-name="T3"/></text:p>
      <text:p text:style-name="P99" loext:marker-style-name="T3"><text:span text:style-name="T2">7. Party B shall minimize the use of high-power electrical equipment to avoid overloading the electrical system or causing power outages.</text:span><text:span text:style-name="T3"/></text:p>
      <text:p text:style-name="P99" loext:marker-style-name="T3"><text:span text:style-name="T2">8. Party B shall not attach or install anything that may damage the buildings or facilities. Any existing furniture or equipment shall not be moved without prior notice to Party A.</text:span><text:span text:style-name="T3"/></text:p>
      <text:p text:style-name="P99" loext:marker-style-name="T3"><text:span text:style-name="T2">9. The residency site is a Category I Cultural Landscape. Party B shall not alter or damage any facilities or landscape features. Open flames and smoking are prohibited. Any activity affecting the premises requires prior approval from Party C.</text:span><text:span text:style-name="T3"/></text:p>
      <text:h text:style-name="P96" text:outline-level="2" loext:marker-style-name="T5"><text:span text:style-name="T4">Article 9. Assignment and Security Interest</text:span><text:span text:style-name="T5"/></text:h>
      <text:p text:style-name="P44" loext:marker-style-name="T3"><text:span text:style-name="T2">Party B shall not pledge, assign as security, or otherwise use any rights arising under this Agreement as collateral or for any similar purpose.</text:span><text:span text:style-name="T3"/></text:p>
      <text:h text:style-name="P84" text:outline-level="2" loext:marker-style-name="T5"><text:soft-page-break/><text:span text:style-name="T4">Article 10. Termination of Use of the Residency Space and Damages</text:span><text:span text:style-name="T5"/></text:h>
      <text:p text:style-name="P99" loext:marker-style-name="T3"><text:span text:style-name="T2">1. Party A may terminate Party B's right to use the residency space at any time under any of the following circumstances. In such event, Party B shall not claim any compensation or damages from Party A:</text:span><text:span text:style-name="T3"/></text:p>
      <text:p text:style-name="P95" loext:marker-style-name="T3"><text:span text:style-name="T2">(1) Party B uses the residency space in violation of applicable laws or regulations.</text:span><text:span text:style-name="T3"/></text:p>
      <text:p text:style-name="P95" loext:marker-style-name="T3"><text:span text:style-name="T2">(2) Party B damages the residency space or any facilities or equipment due to reasons attributable to Party B and fails to restore or repair such damage.</text:span><text:span text:style-name="T3"/></text:p>
      <text:p text:style-name="P95" loext:marker-style-name="T3"><text:span text:style-name="T2">(3) The residency space is destroyed by fire due to reasons attributable to Party B.</text:span><text:span text:style-name="T3"/></text:p>
      <text:p text:style-name="P95" loext:marker-style-name="T3"><text:span text:style-name="T2">(4) Party B undertakes any unauthorized addition, alteration, renovation, or construction of the residency space.</text:span><text:span text:style-name="T3"/></text:p>
      <text:p text:style-name="P95" loext:marker-style-name="T3"><text:span text:style-name="T2">(5) Party B breaches any provision of this Agreement.</text:span><text:span text:style-name="T3"/></text:p>
      <text:p text:style-name="P95" loext:marker-style-name="T3"><text:span text:style-name="T2">(6) This Agreement may be terminated in accordance with any other applicable laws or regulations.</text:span><text:span text:style-name="T3"/></text:p>
      <text:p text:style-name="P93" loext:marker-style-name="T3"><text:span text:style-name="T2">2. The residency space is required for national policy implementation, urban planning, development or land use, public works, government operations, or any lawful change of use by the government.</text:span><text:span text:style-name="T3"/></text:p>
      <text:p text:style-name="P99" loext:marker-style-name="T3"><text:span text:style-name="T2">3. Where Party B is in breach of this Agreement, Party B shall be liable for all resulting damages unless otherwise provided herein.</text:span><text:span text:style-name="T3"/></text:p>
      <text:p text:style-name="P99" loext:marker-style-name="T3"><text:span text:style-name="T2">4. Before vacating the residency space, Party B shall first consult Party A as to whether the residency space may be returned in its existing condition. Unless otherwise provided in this Agreement or otherwise approved by Party A, Party B shall restore the residency space to its original condition before returning it to Party A.</text:span><text:span text:style-name="T3"/></text:p>
      <text:p text:style-name="P99" loext:marker-style-name="T3"><text:span text:style-name="T2">5. Upon termination or expiration of this Agreement, Party B shall return the residency space to Party C by the agreed time on the final day. Any items left behind after Party C’s notice shall be deemed abandoned and may be disposed of by Party A. All disposal costs shall be borne by Party B.</text:span><text:span text:style-name="T3"/></text:p>
      <text:p text:style-name="P99" loext:marker-style-name="T3"><text:span text:style-name="T2">6. If Party B intends to terminate the use of the residency space early, Party B shall submit a written request to Party C at least fifteen (15) days in advance. This Agreement may be terminated only if Party A determines that the circumstances constitute force majeure or are not attributable to Party B and provides written approval. Party B shall return any unused funds, with the amount and method of repayment to be agreed separately.</text:span><text:span text:style-name="T3"/></text:p>
      <text:p text:style-name="P69" loext:marker-style-name="T3"/>
      <text:h text:style-name="P96" text:outline-level="2" loext:marker-style-name="T5"><text:span text:style-name="T4">Article 11. Ownership and Rights of Residency Works</text:span><text:span text:style-name="T5"/></text:h>
      <text:p text:style-name="P93" loext:marker-style-name="T3"><text:span text:style-name="T2">1. If Party B fails to complete the artwork within the specified period, such failure shall constitute a breach of the Agreement. Party B shall return the relevant funds, with the amount and method of repayment to be agreed separately, and </text:span><text:soft-page-break/><text:span text:style-name="T2">shall be ineligible to apply for another Craft Village residency for three (3) years, unless an extension has been approved by Party A.</text:span><text:span text:style-name="T3"/></text:p>
      <text:p text:style-name="P93" loext:marker-style-name="T3"><text:span text:style-name="T2">2. Party B shall warrant that its works and application proposal do not infringe upon the rights of any third party. If any such infringement causes damage to Party A’s reputation or results in any claim or loss, Party B shall bear full liability for all resulting damages.</text:span><text:span text:style-name="T3"/></text:p>
      <text:p text:style-name="P93" loext:marker-style-name="T3"><text:span text:style-name="T2">3. Party B shall retain ownership of the artwork created during the residency. Upon completion, the artwork shall be exhibited in the outdoor area of the Craft Village for three (3) months. After the exhibition period, Party B shall retrieve the artwork, with removal and transportation costs covered under “Other Expenses.” If Party B fails to complete the artwork within the specified period, Paragraph 1 of this Article shall apply.</text:span><text:span text:style-name="T3"/></text:p>
      <text:p text:style-name="P93" loext:marker-style-name="T3"><text:span text:style-name="T2">4. Party A may use documentation and related works produced during Party B’s residency (including text, audio, video, and images), without limitation as to territory, duration, or frequency, for non-commercial purposes such as education, research, exhibitions, promotion, publication, and project publicity. Party B shall cooperate with related presentations and shall not request or charge any exhibition fees, royalties, or other compensation.</text:span><text:span text:style-name="T3"/></text:p>
      <text:p text:style-name="P93" loext:marker-style-name="T3"><text:span text:style-name="T2">5. Party A shall respect Party B’s moral rights when using or displaying the work and shall reasonably identify Party B as the creator (right of attribution). Party B agrees not to assert moral rights against Party A for minor modifications necessary for exhibition installation, promotion, publication layout, digital preservation, or collection maintenance.</text:span><text:span text:style-name="T3"/></text:p>
      <text:p text:style-name="P88" loext:marker-style-name="T3"><text:span text:style-name="T4">Article 12. Dispute Resolution</text:span><text:span text:style-name="T5"/></text:p>
      <text:p text:style-name="P93" loext:marker-style-name="T3"><text:span text:style-name="T2">1. The Parties shall perform this Agreement in good faith. In the event of any dispute arising out of or relating to this Agreement that results in legal proceedings, the Nantou District Court of Taiwan shall have exclusive jurisdiction as the court of first instance.</text:span><text:span text:style-name="T3"/></text:p>
      <text:p text:style-name="P93" loext:marker-style-name="T3"><text:span text:style-name="T2">2. If any legal proceedings arise as a result of Party B's breach of this Agreement, Party B shall be responsible for all litigation costs and reasonable attorneys' fees incurred by Party A.</text:span><text:span text:style-name="T3"/></text:p>
      <text:p text:style-name="P88" loext:marker-style-name="T3"><text:span text:style-name="T4">Article 13. Incorporation by Reference</text:span><text:span text:style-name="T5"/></text:p>
      <text:p text:style-name="P67" loext:marker-style-name="T3"><text:span text:style-name="T2">The "2026 Zhongxing International Craft Village Residency Program Open Call Guidelines" and all application documents and supporting materials submitted by Party B and approved by Party A shall constitute an integral part of this Agreement.</text:span><text:span text:style-name="T3"/></text:p>
      <text:p text:style-name="P88" loext:marker-style-name="T3"><text:span text:style-name="T4">Article 14. Amendments</text:span><text:span text:style-name="T5"/></text:p>
      <text:p text:style-name="P67" loext:marker-style-name="T3"><text:span text:style-name="T2">Any matters not provided for in this Agreement may be amended or supplemented in writing with the consent of the parties.</text:span><text:span text:style-name="T3"/></text:p>
      <text:p text:style-name="P88" loext:marker-style-name="T3"><text:soft-page-break/><text:span text:style-name="T4">Article 15. Execution</text:span><text:span text:style-name="T5"/></text:p>
      <text:p text:style-name="P67" loext:marker-style-name="T3"><text:span text:style-name="T2">This Agreement is executed in five (5) counterparts, comprising three (3) original copies and two (2) duplicate copies. It shall become effective upon execution by all Parties.</text:span><text:span text:style-name="T3"/></text:p>
      <text:p text:style-name="P67" loext:marker-style-name="T3"><text:span text:style-name="T2">Party A, Party B, and Party C shall each retain one (1) original copy. The two (2) duplicate copies shall be retained by Party A.</text:span><text:span text:style-name="T3"/></text:p>
      <text:p text:style-name="P67" loext:marker-style-name="T3"><text:span text:style-name="T2">In the event of any discrepancy between an original copy and a duplicate copy, the original copy shall prevail.</text:span><text:span text:style-name="T3"/></text:p>
      <text:p text:style-name="P69" loext:marker-style-name="T3"/>
      <text:p text:style-name="P69" loext:marker-style-name="T3"/>
      <text:p text:style-name="P69" loext:marker-style-name="T3"/>
      <text:p text:style-name="P69" loext:marker-style-name="T3"/>
      <text:h text:style-name="P111" text:outline-level="3" loext:marker-style-name="T5"><text:span text:style-name="T4">Party A</text:span><text:span text:style-name="T5"/></text:h>
      <text:p text:style-name="P112" loext:marker-style-name="T3"><text:span text:style-name="T4">National Taiwan Craft Research and Development Institute</text:span><text:span text:style-name="T5"/></text:p>
      <text:p text:style-name="P113" loext:marker-style-name="T3"><text:span text:style-name="T2">Representative: ______________________</text:span><text:span text:style-name="T3"/></text:p>
      <text:p text:style-name="P113" loext:marker-style-name="T3"><text:span text:style-name="T2">Address:</text:span><text:span text:style-name="T3"><text:line-break/> </text:span><text:span text:style-name="T2">No. 573, Zhongzheng Rd., Caotun Township, Nantou County 542015, Taiwan</text:span></text:p>
      <text:p text:style-name="P113" loext:marker-style-name="T3"><text:span text:style-name="T2">Telephone: +886-49-233-4141</text:span><text:span text:style-name="T3"/></text:p>
      <text:p text:style-name="P113" loext:marker-style-name="T3"><text:span text:style-name="T2">Uniform Business Number (UBN): 61218607</text:span><text:span text:style-name="T3"/></text:p>
      <text:p text:style-name="P82" loext:marker-style-name="T22"/>
      <text:h text:style-name="P66" text:outline-level="3" loext:marker-style-name="T5"><text:span text:style-name="T4">Party B</text:span><text:span text:style-name="T5"/></text:h>
      <text:p text:style-name="P113" loext:marker-style-name="T3"><text:span text:style-name="T2">Name: ______________________</text:span><text:span text:style-name="T3"/></text:p>
      <text:p text:style-name="P113" loext:marker-style-name="T3"><text:span text:style-name="T2">National ID No. </text:span><text:span text:style-name="T23">(For non-Taiwanese applicants, please provide your ARC or passport number):</text:span><text:span text:style-name="T2"> ______________________</text:span></text:p>
      <text:p text:style-name="P113" loext:marker-style-name="T3"><text:span text:style-name="T2">Address: ______________________________________________</text:span><text:span text:style-name="T3"/></text:p>
      <text:p text:style-name="P113" loext:marker-style-name="T3"><text:span text:style-name="T2">Telephone: ______________________</text:span><text:span text:style-name="T3"/></text:p>
      <text:h text:style-name="P114" text:outline-level="4" loext:marker-style-name="T5"><text:span text:style-name="T4">Bank Account Information</text:span><text:span text:style-name="T5"/></text:h>
      <text:p text:style-name="P113" loext:marker-style-name="T3"><text:span text:style-name="T2">Bank Name: ______________________</text:span><text:span text:style-name="T3"/></text:p>
      <text:p text:style-name="P113" loext:marker-style-name="T3"><text:span text:style-name="T2">Bank Code: ______________________</text:span><text:span text:style-name="T3"/></text:p>
      <text:p text:style-name="P113" loext:marker-style-name="T3"><text:span text:style-name="T2">Branch Name: ______________________</text:span><text:span text:style-name="T3"/></text:p>
      <text:p text:style-name="P113" loext:marker-style-name="T3"><text:span text:style-name="T2">Account Name: ______________________</text:span><text:span text:style-name="T3"/></text:p>
      <text:p text:style-name="P113" loext:marker-style-name="T3"><text:span text:style-name="T2">Account Number: ______________________</text:span><text:span text:style-name="T3"/></text:p>
      <text:p text:style-name="P83" loext:marker-style-name="T22"/>
      <text:h text:style-name="P115" text:outline-level="3" loext:marker-style-name="T5"><text:span text:style-name="T4">Party C</text:span><text:span text:style-name="T5"/></text:h>
      <text:p text:style-name="P113" loext:marker-style-name="T3"><text:soft-page-break/><text:span text:style-name="T2">Fabrika Co., Ltd.</text:span><text:span text:style-name="T3"/></text:p>
      <text:p text:style-name="P113" loext:marker-style-name="T3"><text:span text:style-name="T2">Representative: ______________________</text:span><text:span text:style-name="T3"/></text:p>
      <text:p text:style-name="P113" loext:marker-style-name="T3"><text:span text:style-name="T2">Address: ______________________________________________</text:span><text:span text:style-name="T3"/></text:p>
      <text:p text:style-name="P113" loext:marker-style-name="T3"><text:span text:style-name="T2">Telephone: ______________________</text:span><text:span text:style-name="T3"/></text:p>
      <text:p text:style-name="P113" loext:marker-style-name="T3"><text:span text:style-name="T2">Uniform Business Number (UBN): ______________________</text:span><text:span text:style-name="T3"/></text:p>
      <text:p text:style-name="P69" loext:marker-style-name="T3"/>
      <text:p text:style-name="P67"><text:span text:style-name="T2">Date: ______ / ______ / ______ (Republic of China [Taiwan] Calendar)</text:span></text:p>
      <text:p text:style-name="P91" loext:marker-style-name="T3"><text:span text:style-name="T12">Attachment 6 </text:span><text:span text:style-name="T17">(</text:span><text:span text:style-name="T21">For Reference Only – To Be Signed Upon Selection)</text:span></text:p>
      <text:p text:style-name="P47" loext:marker-style-name="T3"><text:span text:style-name="T4">National Taiwan Craft Research and Development Institute</text:span><text:span text:style-name="T5"/></text:p>
      <text:p text:style-name="P47" loext:marker-style-name="T3"><text:span text:style-name="T2">2026 Zhongxing International Craft Village </text:span><text:span text:style-name="T3"/></text:p>
      <text:p text:style-name="P48" loext:marker-style-name="T3"><text:span text:style-name="T2">Residency Program Open Call </text:span><text:span text:style-name="T3"/></text:p>
      <text:p text:style-name="P48" loext:marker-style-name="T3"><text:span text:style-name="T2">Copyright License Agreement</text:span><text:span text:style-name="T3"/></text:p>
      <text:p text:style-name="P69" loext:marker-style-name="T3"/>
      <text:p text:style-name="P67" loext:marker-style-name="T3"><text:span text:style-name="T2">The Consenting Party (Creator), participating in NTCRI’s “2026 Zhongxing International Craft Village Residency Program Open Call” (the “Project”), hereby agrees to the following terms of this Copyright License Agreement:</text:span><text:span text:style-name="T3"/></text:p>
      <text:p text:style-name="P69" loext:marker-style-name="T3"/>
      <text:p text:style-name="P68" loext:marker-style-name="T3"><text:span text:style-name="T2">1. The Consenting Party warrants that the works and residency proposal do not infringe upon any third-party rights. The Consenting Party shall be fully liable for any resulting damage, claims, or liabilities incurred by NTCRI.</text:span><text:span text:style-name="T3"/></text:p>
      <text:p text:style-name="P53" loext:marker-style-name="T3"><text:span text:style-name="T2">2. The principal artwork created by the Consenting Party during the residency (or a specific work mutually agreed upon before the end of the residency) shall remain the property of the resident, including both physical ownership and copyright. Upon completion, the work shall be exhibited outdoors at the Craft Village for three (3) months. After the exhibition period, the resident shall retrieve the work, with removal and transportation costs covered under the project’s “Other Expenses.”</text:span><text:span text:style-name="T3"/></text:p>
      <text:p text:style-name="P69" loext:marker-style-name="T3"/>
      <text:p text:style-name="P53" loext:marker-style-name="T3"><text:span text:style-name="T2">3. With respect to collection works owned by NTCRI and documentation collected during the residency (including text, images, audio, and video), NTCRI may use such materials without limitation as to territory, duration, or frequency for non-commercial education, research, exhibitions, promotion, publication, and project publicity. The Consenting Party shall cooperate with related presentations and shall not charge any exhibition loan fees, royalties, or other compensation.</text:span><text:span text:style-name="T3"/></text:p>
      <text:p text:style-name="P69" loext:marker-style-name="T3"/>
      <text:p text:style-name="P68" loext:marker-style-name="T3"><text:span text:style-name="T2">4. NTCRI shall respect the Consenting Party’s moral rights and identify the Consenting Party as the creator. The Consenting Party agrees not to assert moral rights against minor modifications necessary for exhibition, promotion, publication layout, digital archiving, or collection maintenance.</text:span><text:span text:style-name="T3"/></text:p>
      <text:p text:style-name="P69" loext:marker-style-name="T3"/>
      <text:p text:style-name="P68" loext:marker-style-name="T3"><text:span text:style-name="T4">Name of Consenting Party (Creator):</text:span><text:span text:style-name="T2"> __________________________________</text:span></text:p>
      <text:p text:style-name="P68" loext:marker-style-name="T3"><text:span text:style-name="T4">Passport No.:</text:span><text:span text:style-name="T2"> __________________________________</text:span></text:p>
      <text:p text:style-name="P68" loext:marker-style-name="T3"><text:span text:style-name="T4">Telephone:</text:span><text:span text:style-name="T2"> __________________________________</text:span></text:p>
      <text:p text:style-name="P68" loext:marker-style-name="T3"><text:span text:style-name="T4">E-mail:</text:span><text:span text:style-name="T2"> __________________________________</text:span></text:p>
      <text:p text:style-name="P68" loext:marker-style-name="T3"><text:span text:style-name="T4">Registered Address:</text:span><text:span text:style-name="T2"> __________________________________</text:span></text:p>
      <text:p text:style-name="P73" loext:marker-style-name="T3"/>
      <text:p text:style-name="P68"><text:span text:style-name="T4">Date:</text:span><text:span text:style-name="T2"> ______ / ______ / ______ </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ptos1" svg:font-family="Aptos" style:font-family-generic="system"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OpenSymbol" svg:font-family="OpenSymbol" style:font-charset="x-symbol"/>
    <style:font-face style:name="PingFang TC Regular" svg:font-family="'PingFang TC Regular'" style:font-family-generic="roman" style:font-pitch="variable"/>
    <style:font-face style:name="Symbol" svg:font-family="Symbol" style:font-family-generic="system" style:font-pitch="variable"/>
    <style:font-face style:name="Symbol1" svg:font-family="Symbol" style:font-adornments="Regular" style:font-family-generic="roman" style:font-pitch="variable" style:font-charset="x-symbol"/>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en" fo:country="US" style:letter-kerning="false" style:font-name-asian="新細明體1" style:font-size-asian="10pt" style:language-asian="zh" style:country-asian="TW" style:font-name-complex="Times New Roman2"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1" fo:font-size="10pt" fo:language="en" fo:country="US" style:letter-kerning="false" style:font-name-asian="新細明體1" style:font-size-asian="10pt" style:language-asian="zh" style:country-asian="TW" style:font-name-complex="Times New Roman2" style:font-size-complex="10pt" style:language-complex="ar" style:country-complex="SA" loext:padding="0cm" loext:border="none" loext:shadow="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5%" fo:text-align="start" style:justify-single-word="false" fo:orphans="0" fo:widows="0" fo:padding="0cm" fo:border="none" style:shadow="none" style:writing-mode="lr-tb" style:join-border="false"/>
      <style:text-properties fo:color="#000000" loext:opacity="100%" style:font-name="Aptos" fo:font-family="Aptos" style:font-family-generic="swiss" style:font-pitch="variable" fo:font-size="12pt" style:text-underline-style="none" style:letter-kerning="true" style:font-name-asian="Aptos1" style:font-family-asian="Aptos" style:font-family-generic-asian="system" style:font-pitch-asian="variable" style:font-size-asian="12pt" style:font-name-complex="Aptos1" style:font-family-complex="Aptos"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頁首與頁尾" style:family="paragraph">
      <style:paragraph-properties fo:margin-top="0cm" fo:margin-bottom="0cm" style:contextual-spacing="false" fo:text-align="start" style:justify-single-word="false" fo:orphans="2" fo:widows="2" fo:padding="0cm" fo:border="none" style:shadow="none" style:writing-mode="lr-tb" style:join-border="false">
        <style:tab-stops>
          <style:tab-stop style:position="15.91cm" style:type="right"/>
        </style:tab-stops>
      </style:paragraph-properties>
      <style:text-properties fo:color="#000000" loext:opacity="100%" style:font-name="PingFang TC Regular" fo:font-family="'PingFang TC Regular'"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Normal_20__28_Web_29_" style:display-name="Normal (Web)" style:family="paragraph">
      <style:paragraph-properties fo:margin-top="0.176cm" fo:margin-bottom="0.176cm" style:contextual-spacing="false" fo:text-align="start" style:justify-single-word="false" fo:orphans="2" fo:widows="2" fo:padding="0cm" fo:border="none" style:shadow="none" style:writing-mode="lr-tb" style:join-border="false"/>
      <style:text-properties fo:color="#000000" loext:opacity="100%" style:font-name="新細明體" fo:font-family="新細明體" style:font-family-generic="roman" style:font-pitch="variable" fo:font-size="12pt" style:text-underline-style="non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List_20_Paragraph" style:display-name="List Paragraph" style:family="paragraph">
      <style:paragraph-properties fo:margin-left="1.27cm" fo:margin-top="0cm" fo:margin-bottom="0.282cm" style:contextual-spacing="false" fo:line-height="115%" fo:text-align="start" style:justify-single-word="false" fo:orphans="0" fo:widows="0" fo:padding="0cm" fo:border="none" style:shadow="none" style:writing-mode="lr-tb" style:join-border="false"/>
      <style:text-properties fo:color="#000000" loext:opacity="100%" style:font-name="Aptos" fo:font-family="Aptos" style:font-family-generic="swiss" style:font-pitch="variable" fo:font-size="12pt" style:text-underline-style="none" style:letter-kerning="true" style:font-name-asian="Aptos1" style:font-family-asian="Aptos" style:font-family-generic-asian="system" style:font-pitch-asian="variable" style:font-size-asian="12pt" style:font-name-complex="Aptos1" style:font-family-complex="Aptos" style:font-family-generic-complex="system" style:font-pitch-complex="variable" style:font-size-complex="12pt"/>
    </style:style>
    <style:style style:name="pdq2pg_5f_selectionanchorcontainer" style:display-name="pdq2pg_selectionanchorcontainer" style:family="paragraph">
      <style:paragraph-properties fo:margin-top="0.176cm" fo:margin-bottom="0.176cm" style:contextual-spacing="false" fo:text-align="start" style:justify-single-word="false" fo:orphans="2" fo:widows="2" fo:padding="0cm" fo:border="none" style:shadow="none" style:writing-mode="lr-tb" style:join-border="false"/>
      <style:text-properties fo:color="#000000" loext:opacity="100%" style:font-name="新細明體" fo:font-family="新細明體" style:font-family-generic="roman" style:font-pitch="variable" fo:font-size="12pt" style:text-underline-style="non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No_20_Spacing" style:display-name="No Spacing"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ptos" fo:font-family="Aptos" style:font-family-generic="swiss" style:font-pitch="variable" fo:font-size="12pt" style:text-underline-style="none" style:letter-kerning="true" style:font-name-asian="Aptos1" style:font-family-asian="Aptos" style:font-family-generic-asian="system" style:font-pitch-asian="variable" style:font-size-asian="12pt" style:font-name-complex="Aptos1" style:font-family-complex="Aptos"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Default_20_Paragraph_20_Font" style:display-name="Default Paragraph Font" style:family="text"/>
    <style:style style:name="Internet_20_link" style:display-name="Internet link" style:family="text">
      <style:text-properties style:text-underline-style="solid" style:text-underline-width="auto" style:text-underline-color="font-color"/>
    </style:style>
    <style:style style:name="ListLabel_20_1" style:display-name="ListLabel 1" style:family="text">
      <style:text-properties fo:font-variant="normal" fo:text-transform="none" style:text-outline="false" style:text-line-through-style="none" style:text-line-through-type="none" style:text-position="0% 100%" style:font-name="Times New Roman1" fo:font-family="'Times New Roman'" style:font-family-generic="roman" style:font-pitch="variable" fo:font-size="10pt" fo:letter-spacing="normal" fo:font-style="normal" fo:font-weight="normal" style:letter-kerning="false" style:font-name-asian="Symbol" style:font-family-asian="Symbol" style:font-family-generic-asian="system" style:font-pitch-asian="variable" style:font-size-asian="10pt" style:font-style-asian="normal" style:font-weight-asian="normal" style:font-name-complex="Symbol" style:font-family-complex="Symbol" style:font-family-generic-complex="system" style:font-pitch-complex="variable" style:font-size-complex="10pt" style:font-style-complex="normal" style:font-weight-complex="normal" style:text-scale="100%" style:font-relief="none"/>
    </style:style>
    <style:style style:name="ListLabel_20_2" style:display-name="ListLabel 2"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3" style:display-name="ListLabel 3"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4" style:display-name="ListLabel 4"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5" style:display-name="ListLabel 5"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6" style:display-name="ListLabel 6"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7" style:display-name="ListLabel 7"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8" style:display-name="ListLabel 8"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9" style:display-name="ListLabel 9"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0" style:display-name="ListLabel 10" style:family="text">
      <style:text-properties fo:font-variant="normal" fo:text-transform="none" style:text-outline="false" style:text-line-through-style="none" style:text-line-through-type="none" style:text-position="0% 100%" style:font-name="Times New Roman1" fo:font-family="'Times New Roman'" style:font-family-generic="roman" style:font-pitch="variable" fo:font-size="10pt" fo:letter-spacing="normal" fo:font-style="normal" fo:font-weight="normal" style:letter-kerning="false" style:font-name-asian="Symbol" style:font-family-asian="Symbol" style:font-family-generic-asian="system" style:font-pitch-asian="variable" style:font-size-asian="10pt" style:font-style-asian="normal" style:font-weight-asian="normal" style:font-name-complex="Symbol" style:font-family-complex="Symbol" style:font-family-generic-complex="system" style:font-pitch-complex="variable" style:font-size-complex="10pt" style:font-style-complex="normal" style:font-weight-complex="normal" style:text-scale="100%" style:font-relief="none"/>
    </style:style>
    <style:style style:name="ListLabel_20_11" style:display-name="ListLabel 11"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2" style:display-name="ListLabel 12"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3" style:display-name="ListLabel 13"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4" style:display-name="ListLabel 14"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5" style:display-name="ListLabel 15"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6" style:display-name="ListLabel 16"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7" style:display-name="ListLabel 17"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8" style:display-name="ListLabel 18" style:family="text">
      <style:text-properties fo:font-variant="normal" fo:text-transform="none" style:text-outline="false" style:text-line-through-style="none" style:text-line-through-type="none" style:text-position="0% 100%" style:font-name="Times New Roman" fo:font-family="'Times New Roman'" style:font-pitch="variable" fo:font-size="10pt" fo:letter-spacing="normal" fo:font-style="normal" fo:font-weight="normal" style:letter-kerning="false" style:font-name-asian="Arial Unicode MS1" style:font-family-asian="'Arial Unicode MS'" style:font-family-generic-asian="system" style:font-pitch-asian="variable" style:font-size-asian="10pt" style:font-style-asian="normal" style:font-weight-asian="normal" style:font-name-complex="Arial Unicode MS1" style:font-family-complex="'Arial Unicode MS'" style:font-family-generic-complex="system" style:font-pitch-complex="variable" style:font-size-complex="10pt" style:font-style-complex="normal" style:font-weight-complex="normal" style:text-scale="100%" style:font-relief="none"/>
    </style:style>
    <style:style style:name="ListLabel_20_19" style:display-name="ListLabel 1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 style:display-name="ListLabel 2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 style:display-name="ListLabel 2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 style:display-name="ListLabel 2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 style:display-name="ListLabel 2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 style:display-name="ListLabel 2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 style:display-name="ListLabel 2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 style:display-name="ListLabel 2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 style:display-name="ListLabel 2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8" style:display-name="ListLabel 2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9" style:display-name="ListLabel 2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0" style:display-name="ListLabel 3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1" style:display-name="ListLabel 3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2" style:display-name="ListLabel 3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3" style:display-name="ListLabel 3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4" style:display-name="ListLabel 3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5" style:display-name="ListLabel 3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6" style:display-name="ListLabel 3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7" style:display-name="ListLabel 3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8" style:display-name="ListLabel 3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39" style:display-name="ListLabel 3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0" style:display-name="ListLabel 4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1" style:display-name="ListLabel 4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2" style:display-name="ListLabel 4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3" style:display-name="ListLabel 4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4" style:display-name="ListLabel 4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5" style:display-name="ListLabel 4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46" style:display-name="ListLabel 46"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47" style:display-name="ListLabel 47"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48" style:display-name="ListLabel 48"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49" style:display-name="ListLabel 49"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50" style:display-name="ListLabel 50"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51" style:display-name="ListLabel 51"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52" style:display-name="ListLabel 52"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53" style:display-name="ListLabel 53"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54" style:display-name="ListLabel 54" style:family="text">
      <style:text-properties fo:font-variant="normal" fo:text-transform="none" fo:color="#000000" loext:opacity="100%" style:text-outline="false" style:text-line-through-style="none" style:text-line-through-type="none" style:text-position="0% 100%" fo:letter-spacing="normal" style:letter-kerning="false" style:text-scale="100%" style:font-relief="none"/>
    </style:style>
    <style:style style:name="ListLabel_20_55" style:display-name="ListLabel 5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56" style:display-name="ListLabel 5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57" style:display-name="ListLabel 5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58" style:display-name="ListLabel 5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59" style:display-name="ListLabel 5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0" style:display-name="ListLabel 6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1" style:display-name="ListLabel 6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2" style:display-name="ListLabel 6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3" style:display-name="ListLabel 6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4" style:display-name="ListLabel 6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5" style:display-name="ListLabel 6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6" style:display-name="ListLabel 6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7" style:display-name="ListLabel 6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8" style:display-name="ListLabel 6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69" style:display-name="ListLabel 6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0" style:display-name="ListLabel 7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1" style:display-name="ListLabel 7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2" style:display-name="ListLabel 7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3" style:display-name="ListLabel 7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4" style:display-name="ListLabel 7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5" style:display-name="ListLabel 7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6" style:display-name="ListLabel 7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7" style:display-name="ListLabel 7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8" style:display-name="ListLabel 7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79" style:display-name="ListLabel 7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0" style:display-name="ListLabel 8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1" style:display-name="ListLabel 8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2" style:display-name="ListLabel 8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3" style:display-name="ListLabel 8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4" style:display-name="ListLabel 8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5" style:display-name="ListLabel 8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6" style:display-name="ListLabel 8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7" style:display-name="ListLabel 8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8" style:display-name="ListLabel 8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89" style:display-name="ListLabel 8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0" style:display-name="ListLabel 9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1" style:display-name="ListLabel 9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2" style:display-name="ListLabel 9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3" style:display-name="ListLabel 9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4" style:display-name="ListLabel 9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5" style:display-name="ListLabel 9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6" style:display-name="ListLabel 9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7" style:display-name="ListLabel 9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8" style:display-name="ListLabel 9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99" style:display-name="ListLabel 9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0" style:display-name="ListLabel 10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1" style:display-name="ListLabel 10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2" style:display-name="ListLabel 10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3" style:display-name="ListLabel 10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4" style:display-name="ListLabel 10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5" style:display-name="ListLabel 10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6" style:display-name="ListLabel 10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7" style:display-name="ListLabel 10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8" style:display-name="ListLabel 10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09" style:display-name="ListLabel 10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0" style:display-name="ListLabel 11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1" style:display-name="ListLabel 11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2" style:display-name="ListLabel 11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3" style:display-name="ListLabel 11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4" style:display-name="ListLabel 11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5" style:display-name="ListLabel 11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6" style:display-name="ListLabel 11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7" style:display-name="ListLabel 11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8" style:display-name="ListLabel 11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19" style:display-name="ListLabel 11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0" style:display-name="ListLabel 12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1" style:display-name="ListLabel 12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2" style:display-name="ListLabel 12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3" style:display-name="ListLabel 12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4" style:display-name="ListLabel 12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5" style:display-name="ListLabel 12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6" style:display-name="ListLabel 12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7" style:display-name="ListLabel 12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8" style:display-name="ListLabel 12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29" style:display-name="ListLabel 12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0" style:display-name="ListLabel 13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1" style:display-name="ListLabel 13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2" style:display-name="ListLabel 13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3" style:display-name="ListLabel 13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4" style:display-name="ListLabel 13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5" style:display-name="ListLabel 13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6" style:display-name="ListLabel 13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7" style:display-name="ListLabel 13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8" style:display-name="ListLabel 13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39" style:display-name="ListLabel 13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0" style:display-name="ListLabel 14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1" style:display-name="ListLabel 14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2" style:display-name="ListLabel 14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3" style:display-name="ListLabel 14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4" style:display-name="ListLabel 14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5" style:display-name="ListLabel 14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6" style:display-name="ListLabel 14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7" style:display-name="ListLabel 14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8" style:display-name="ListLabel 14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49" style:display-name="ListLabel 14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0" style:display-name="ListLabel 15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1" style:display-name="ListLabel 15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2" style:display-name="ListLabel 15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3" style:display-name="ListLabel 15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4" style:display-name="ListLabel 15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5" style:display-name="ListLabel 15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6" style:display-name="ListLabel 15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7" style:display-name="ListLabel 15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8" style:display-name="ListLabel 15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59" style:display-name="ListLabel 15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0" style:display-name="ListLabel 16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1" style:display-name="ListLabel 16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2" style:display-name="ListLabel 16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3" style:display-name="ListLabel 16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4" style:display-name="ListLabel 16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5" style:display-name="ListLabel 16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6" style:display-name="ListLabel 16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7" style:display-name="ListLabel 16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8" style:display-name="ListLabel 16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69" style:display-name="ListLabel 16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0" style:display-name="ListLabel 17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1" style:display-name="ListLabel 17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2" style:display-name="ListLabel 17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3" style:display-name="ListLabel 17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4" style:display-name="ListLabel 17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5" style:display-name="ListLabel 17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6" style:display-name="ListLabel 17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7" style:display-name="ListLabel 17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8" style:display-name="ListLabel 17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79" style:display-name="ListLabel 17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0" style:display-name="ListLabel 18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1" style:display-name="ListLabel 18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2" style:display-name="ListLabel 18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3" style:display-name="ListLabel 18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4" style:display-name="ListLabel 18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5" style:display-name="ListLabel 18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6" style:display-name="ListLabel 18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7" style:display-name="ListLabel 18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8" style:display-name="ListLabel 18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89" style:display-name="ListLabel 18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0" style:display-name="ListLabel 19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1" style:display-name="ListLabel 19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2" style:display-name="ListLabel 19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3" style:display-name="ListLabel 19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4" style:display-name="ListLabel 19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5" style:display-name="ListLabel 19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6" style:display-name="ListLabel 19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7" style:display-name="ListLabel 19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8" style:display-name="ListLabel 19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199" style:display-name="ListLabel 19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0" style:display-name="ListLabel 20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1" style:display-name="ListLabel 20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2" style:display-name="ListLabel 20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3" style:display-name="ListLabel 20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4" style:display-name="ListLabel 20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5" style:display-name="ListLabel 20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6" style:display-name="ListLabel 20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7" style:display-name="ListLabel 20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8" style:display-name="ListLabel 20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09" style:display-name="ListLabel 20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0" style:display-name="ListLabel 21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1" style:display-name="ListLabel 21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2" style:display-name="ListLabel 21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3" style:display-name="ListLabel 21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4" style:display-name="ListLabel 21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5" style:display-name="ListLabel 21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6" style:display-name="ListLabel 21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7" style:display-name="ListLabel 21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8" style:display-name="ListLabel 21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19" style:display-name="ListLabel 21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0" style:display-name="ListLabel 22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1" style:display-name="ListLabel 22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2" style:display-name="ListLabel 22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3" style:display-name="ListLabel 22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4" style:display-name="ListLabel 22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5" style:display-name="ListLabel 22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6" style:display-name="ListLabel 22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7" style:display-name="ListLabel 22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8" style:display-name="ListLabel 22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29" style:display-name="ListLabel 22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0" style:display-name="ListLabel 23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1" style:display-name="ListLabel 23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2" style:display-name="ListLabel 23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3" style:display-name="ListLabel 23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4" style:display-name="ListLabel 23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5" style:display-name="ListLabel 23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6" style:display-name="ListLabel 23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7" style:display-name="ListLabel 23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8" style:display-name="ListLabel 23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39" style:display-name="ListLabel 23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0" style:display-name="ListLabel 24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1" style:display-name="ListLabel 24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2" style:display-name="ListLabel 24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3" style:display-name="ListLabel 24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4" style:display-name="ListLabel 24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5" style:display-name="ListLabel 24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6" style:display-name="ListLabel 24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7" style:display-name="ListLabel 24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8" style:display-name="ListLabel 24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49" style:display-name="ListLabel 24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0" style:display-name="ListLabel 25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1" style:display-name="ListLabel 25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2" style:display-name="ListLabel 25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3" style:display-name="ListLabel 25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4" style:display-name="ListLabel 25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5" style:display-name="ListLabel 25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6" style:display-name="ListLabel 25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7" style:display-name="ListLabel 25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8" style:display-name="ListLabel 25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59" style:display-name="ListLabel 25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0" style:display-name="ListLabel 26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1" style:display-name="ListLabel 26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2" style:display-name="ListLabel 26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3" style:display-name="ListLabel 26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4" style:display-name="ListLabel 26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5" style:display-name="ListLabel 26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6" style:display-name="ListLabel 26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7" style:display-name="ListLabel 26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8" style:display-name="ListLabel 26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69" style:display-name="ListLabel 26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0" style:display-name="ListLabel 270"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1" style:display-name="ListLabel 27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2" style:display-name="ListLabel 272"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3" style:display-name="ListLabel 273"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4" style:display-name="ListLabel 274"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5" style:display-name="ListLabel 275"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6" style:display-name="ListLabel 276"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7" style:display-name="ListLabel 277"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8" style:display-name="ListLabel 278"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ListLabel_20_279" style:display-name="ListLabel 279"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已輸入樣式_20_1" style:display-name="已輸入樣式 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已輸入樣式_20_3" style:display-name="已輸入樣式 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已輸入樣式_20_4" style:display-name="已輸入樣式 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已輸入樣式_20_5" style:display-name="已輸入樣式 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已輸入樣式_20_6" style:display-name="已輸入樣式 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已輸入樣式_20_7" style:display-name="已輸入樣式 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482cm"/>
        </style:list-level-properties>
        <style:text-properties style:font-name="Symbol1"/>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54cm" fo:text-indent="-0.635cm" fo:margin-left="2.752cm"/>
        </style:list-level-properties>
        <style:text-properties fo:font-family="'Arial Unicode MS'"/>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4.022cm"/>
        </style:list-level-properties>
        <style:text-properties fo:font-family="'Arial Unicode MS'"/>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292cm"/>
        </style:list-level-properties>
        <style:text-properties fo:font-family="'Arial Unicode MS'"/>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6.35cm" fo:text-indent="-0.635cm" fo:margin-left="6.562cm"/>
        </style:list-level-properties>
        <style:text-properties fo:font-family="'Arial Unicode MS'"/>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832cm"/>
        </style:list-level-properties>
        <style:text-properties fo:font-family="'Arial Unicode MS'"/>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9.102cm"/>
        </style:list-level-properties>
        <style:text-properties fo:font-family="'Arial Unicode MS'"/>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10.16cm" fo:text-indent="-0.635cm" fo:margin-left="10.372cm"/>
        </style:list-level-properties>
        <style:text-properties fo:font-family="'Arial Unicode MS'"/>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642cm"/>
        </style:list-level-properties>
        <style:text-properties fo:font-family="'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482cm"/>
        </style:list-level-properties>
        <style:text-properties style:font-name="Symbol1"/>
      </text:list-level-style-bullet>
      <text:list-level-style-bullet text:level="2" text:style-name="ListLabel_20_11" loext:num-list-format="o" style:num-suffix="o" text:bullet-char="o">
        <style:list-level-properties text:list-level-position-and-space-mode="label-alignment">
          <style:list-level-label-alignment text:label-followed-by="listtab" text:list-tab-stop-position="2.54cm" fo:text-indent="-0.635cm" fo:margin-left="2.752cm"/>
        </style:list-level-properties>
        <style:text-properties fo:font-family="'Arial Unicode MS'"/>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3.81cm" fo:text-indent="-0.635cm" fo:margin-left="4.022cm"/>
        </style:list-level-properties>
        <style:text-properties fo:font-family="'Arial Unicode MS'"/>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5.08cm" fo:text-indent="-0.635cm" fo:margin-left="5.292cm"/>
        </style:list-level-properties>
        <style:text-properties fo:font-family="'Arial Unicode MS'"/>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6.35cm" fo:text-indent="-0.635cm" fo:margin-left="6.562cm"/>
        </style:list-level-properties>
        <style:text-properties fo:font-family="'Arial Unicode MS'"/>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7.62cm" fo:text-indent="-0.635cm" fo:margin-left="7.832cm"/>
        </style:list-level-properties>
        <style:text-properties fo:font-family="'Arial Unicode MS'"/>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8.89cm" fo:text-indent="-0.635cm" fo:margin-left="9.102cm"/>
        </style:list-level-properties>
        <style:text-properties fo:font-family="'Arial Unicode MS'"/>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10.16cm" fo:text-indent="-0.635cm" fo:margin-left="10.372cm"/>
        </style:list-level-properties>
        <style:text-properties fo:font-family="'Arial Unicode MS'"/>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11.43cm" fo:text-indent="-0.635cm" fo:margin-left="11.642cm"/>
        </style:list-level-properties>
        <style:text-properties fo:font-family="'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1"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22"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24"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25"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27"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0"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31"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33"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34"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36"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9"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40"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42"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43"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45"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2.134cm"/>
        </style:list-level-properties>
      </text:list-level-style-bullet>
      <text:list-level-style-bullet text:level="2" text:style-name="ListLabel_20_47" loext:num-list-format="•" style:num-suffix="•" text:bullet-char="•">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A" style:num-letter-sync="true">
        <style:list-level-properties text:list-level-position-and-space-mode="label-alignment">
          <style:list-level-label-alignment text:label-followed-by="listtab" fo:text-indent="-0.635cm" fo:margin-left="1.134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7"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58"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60"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61"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63"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A" style:num-letter-sync="true">
        <style:list-level-properties text:list-level-position-and-space-mode="label-alignment">
          <style:list-level-label-alignment text:label-followed-by="listtab" fo:text-indent="-0.63cm" fo:margin-left="1.131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cm" fo:margin-left="1.9cm"/>
        </style:list-level-properties>
      </text:list-level-style-number>
      <text:list-level-style-number text:level="3" text:style-name="ListLabel_20_66" loext:num-list-format="%3%." style:num-suffix="." style:num-format="A" style:num-letter-sync="true">
        <style:list-level-properties text:list-level-position-and-space-mode="label-alignment">
          <style:list-level-label-alignment text:label-followed-by="listtab" fo:text-indent="-0.63cm" fo:margin-left="3.17cm"/>
        </style:list-level-properties>
      </text:list-level-style-number>
      <text:list-level-style-number text:level="4" text:style-name="ListLabel_20_67" loext:num-list-format="%4%." style:num-suffix="." style:num-format="A" style:num-letter-sync="true">
        <style:list-level-properties text:list-level-position-and-space-mode="label-alignment">
          <style:list-level-label-alignment text:label-followed-by="listtab" fo:text-indent="-0.63cm" fo:margin-left="4.44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cm" fo:margin-left="5.71cm"/>
        </style:list-level-properties>
      </text:list-level-style-number>
      <text:list-level-style-number text:level="6" text:style-name="ListLabel_20_69" loext:num-list-format="%6%." style:num-suffix="." style:num-format="A" style:num-letter-sync="true">
        <style:list-level-properties text:list-level-position-and-space-mode="label-alignment">
          <style:list-level-label-alignment text:label-followed-by="listtab" fo:text-indent="-0.63cm" fo:margin-left="6.98cm"/>
        </style:list-level-properties>
      </text:list-level-style-number>
      <text:list-level-style-number text:level="7" text:style-name="ListLabel_20_70" loext:num-list-format="%7%." style:num-suffix="." style:num-format="A" style:num-letter-sync="true">
        <style:list-level-properties text:list-level-position-and-space-mode="label-alignment">
          <style:list-level-label-alignment text:label-followed-by="listtab" fo:text-indent="-0.63cm" fo:margin-left="8.25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cm" fo:margin-left="9.52cm"/>
        </style:list-level-properties>
      </text:list-level-style-number>
      <text:list-level-style-number text:level="9" text:style-name="ListLabel_20_72" loext:num-list-format="%9%." style:num-suffix="." style:num-format="A" style:num-letter-sync="true">
        <style:list-level-properties text:list-level-position-and-space-mode="label-alignment">
          <style:list-level-label-alignment text:label-followed-by="listtab" fo:text-indent="-0.63cm" fo:margin-left="10.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76"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78"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79"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81"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a" style:num-letter-sync="true">
        <style:list-level-properties text:list-level-position-and-space-mode="label-alignment">
          <style:list-level-label-alignment text:label-followed-by="listtab" fo:text-indent="-0.635cm" fo:margin-left="2.134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85"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87"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88"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90"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2.635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a" style:num-letter-sync="true" text:start-value="2">
        <style:list-level-properties text:list-level-position-and-space-mode="label-alignment">
          <style:list-level-label-alignment text:label-followed-by="listtab" fo:text-indent="-0.635cm" fo:margin-left="2.134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02"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103"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05"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106"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08"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A" style:num-letter-sync="true">
        <style:list-level-properties text:list-level-position-and-space-mode="label-alignment">
          <style:list-level-label-alignment text:label-followed-by="listtab" fo:text-indent="-0.635cm" fo:margin-left="1.134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11"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112"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14"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115"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17"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A" style:num-letter-sync="true">
        <style:list-level-properties text:list-level-position-and-space-mode="label-alignment">
          <style:list-level-label-alignment text:label-followed-by="listtab" fo:text-indent="-0.635cm" fo:margin-left="1.134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0" loext:num-list-format="%3%."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4" text:style-name="ListLabel_20_121" loext:num-list-format="%4%."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23" loext:num-list-format="%6%."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7" text:style-name="ListLabel_20_124" loext:num-list-format="%7%."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26" loext:num-list-format="%9%."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a" style:num-letter-sync="true">
        <style:list-level-properties text:list-level-position-and-space-mode="label-alignment">
          <style:list-level-label-alignment text:label-followed-by="listtab" fo:text-indent="-0.499cm" fo:margin-left="1.499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499cm" fo:margin-left="1.769cm"/>
        </style:list-level-properties>
      </text:list-level-style-number>
      <text:list-level-style-number text:level="3" text:style-name="ListLabel_20_129" loext:num-list-format="%3%." style:num-suffix="." style:num-format="a" style:num-letter-sync="true">
        <style:list-level-properties text:list-level-position-and-space-mode="label-alignment">
          <style:list-level-label-alignment text:label-followed-by="listtab" fo:text-indent="-0.499cm" fo:margin-left="3.039cm"/>
        </style:list-level-properties>
      </text:list-level-style-number>
      <text:list-level-style-number text:level="4" text:style-name="ListLabel_20_130" loext:num-list-format="%4%." style:num-suffix="." style:num-format="a" style:num-letter-sync="true">
        <style:list-level-properties text:list-level-position-and-space-mode="label-alignment">
          <style:list-level-label-alignment text:label-followed-by="listtab" fo:text-indent="-0.499cm" fo:margin-left="4.309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499cm" fo:margin-left="5.579cm"/>
        </style:list-level-properties>
      </text:list-level-style-number>
      <text:list-level-style-number text:level="6" text:style-name="ListLabel_20_132" loext:num-list-format="%6%." style:num-suffix="." style:num-format="a" style:num-letter-sync="true">
        <style:list-level-properties text:list-level-position-and-space-mode="label-alignment">
          <style:list-level-label-alignment text:label-followed-by="listtab" fo:text-indent="-0.499cm" fo:margin-left="6.849cm"/>
        </style:list-level-properties>
      </text:list-level-style-number>
      <text:list-level-style-number text:level="7" text:style-name="ListLabel_20_133" loext:num-list-format="%7%." style:num-suffix="." style:num-format="a" style:num-letter-sync="true">
        <style:list-level-properties text:list-level-position-and-space-mode="label-alignment">
          <style:list-level-label-alignment text:label-followed-by="listtab" fo:text-indent="-0.499cm" fo:margin-left="8.11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499cm" fo:margin-left="9.389cm"/>
        </style:list-level-properties>
      </text:list-level-style-number>
      <text:list-level-style-number text:level="9" text:style-name="ListLabel_20_135" loext:num-list-format="%9%." style:num-suffix="." style:num-format="a" style:num-letter-sync="true">
        <style:list-level-properties text:list-level-position-and-space-mode="label-alignment">
          <style:list-level-label-alignment text:label-followed-by="listtab" fo:text-indent="-0.499cm" fo:margin-left="10.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A" style:num-letter-sync="true">
        <style:list-level-properties text:list-level-position-and-space-mode="label-alignment">
          <style:list-level-label-alignment text:label-followed-by="listtab" fo:text-indent="-0.499cm" fo:margin-left="1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499cm" fo:margin-left="1.769cm"/>
        </style:list-level-properties>
      </text:list-level-style-number>
      <text:list-level-style-number text:level="3" text:style-name="ListLabel_20_138" loext:num-list-format="%3%." style:num-suffix="." style:num-format="A" style:num-letter-sync="true">
        <style:list-level-properties text:list-level-position-and-space-mode="label-alignment">
          <style:list-level-label-alignment text:label-followed-by="listtab" fo:text-indent="-0.499cm" fo:margin-left="3.039cm"/>
        </style:list-level-properties>
      </text:list-level-style-number>
      <text:list-level-style-number text:level="4" text:style-name="ListLabel_20_139" loext:num-list-format="%4%." style:num-suffix="." style:num-format="A" style:num-letter-sync="true">
        <style:list-level-properties text:list-level-position-and-space-mode="label-alignment">
          <style:list-level-label-alignment text:label-followed-by="listtab" fo:text-indent="-0.499cm" fo:margin-left="4.309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499cm" fo:margin-left="5.579cm"/>
        </style:list-level-properties>
      </text:list-level-style-number>
      <text:list-level-style-number text:level="6" text:style-name="ListLabel_20_141" loext:num-list-format="%6%." style:num-suffix="." style:num-format="A" style:num-letter-sync="true">
        <style:list-level-properties text:list-level-position-and-space-mode="label-alignment">
          <style:list-level-label-alignment text:label-followed-by="listtab" fo:text-indent="-0.499cm" fo:margin-left="6.849cm"/>
        </style:list-level-properties>
      </text:list-level-style-number>
      <text:list-level-style-number text:level="7" text:style-name="ListLabel_20_142" loext:num-list-format="%7%." style:num-suffix="." style:num-format="A" style:num-letter-sync="true">
        <style:list-level-properties text:list-level-position-and-space-mode="label-alignment">
          <style:list-level-label-alignment text:label-followed-by="listtab" fo:text-indent="-0.499cm" fo:margin-left="8.11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499cm" fo:margin-left="9.389cm"/>
        </style:list-level-properties>
      </text:list-level-style-number>
      <text:list-level-style-number text:level="9" text:style-name="ListLabel_20_144" loext:num-list-format="%9%." style:num-suffix="." style:num-format="A" style:num-letter-sync="true">
        <style:list-level-properties text:list-level-position-and-space-mode="label-alignment">
          <style:list-level-label-alignment text:label-followed-by="listtab" fo:text-indent="-0.499cm" fo:margin-left="10.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a" style:num-letter-sync="true">
        <style:list-level-properties text:list-level-position-and-space-mode="label-alignment">
          <style:list-level-label-alignment text:label-followed-by="listtab" fo:text-indent="-0.499cm" fo:margin-left="1.499cm"/>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fo:text-indent="-0.499cm" fo:margin-left="1.769cm"/>
        </style:list-level-properties>
      </text:list-level-style-number>
      <text:list-level-style-number text:level="3" text:style-name="ListLabel_20_147" loext:num-list-format="%3%." style:num-suffix="." style:num-format="a" style:num-letter-sync="true">
        <style:list-level-properties text:list-level-position-and-space-mode="label-alignment">
          <style:list-level-label-alignment text:label-followed-by="listtab" fo:text-indent="-0.499cm" fo:margin-left="3.039cm"/>
        </style:list-level-properties>
      </text:list-level-style-number>
      <text:list-level-style-number text:level="4" text:style-name="ListLabel_20_148" loext:num-list-format="%4%." style:num-suffix="." style:num-format="a" style:num-letter-sync="true">
        <style:list-level-properties text:list-level-position-and-space-mode="label-alignment">
          <style:list-level-label-alignment text:label-followed-by="listtab" fo:text-indent="-0.499cm" fo:margin-left="4.309cm"/>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fo:text-indent="-0.499cm" fo:margin-left="5.579cm"/>
        </style:list-level-properties>
      </text:list-level-style-number>
      <text:list-level-style-number text:level="6" text:style-name="ListLabel_20_150" loext:num-list-format="%6%." style:num-suffix="." style:num-format="a" style:num-letter-sync="true">
        <style:list-level-properties text:list-level-position-and-space-mode="label-alignment">
          <style:list-level-label-alignment text:label-followed-by="listtab" fo:text-indent="-0.499cm" fo:margin-left="6.849cm"/>
        </style:list-level-properties>
      </text:list-level-style-number>
      <text:list-level-style-number text:level="7" text:style-name="ListLabel_20_151" loext:num-list-format="%7%." style:num-suffix="." style:num-format="a" style:num-letter-sync="true">
        <style:list-level-properties text:list-level-position-and-space-mode="label-alignment">
          <style:list-level-label-alignment text:label-followed-by="listtab" fo:text-indent="-0.499cm" fo:margin-left="8.119cm"/>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fo:text-indent="-0.499cm" fo:margin-left="9.389cm"/>
        </style:list-level-properties>
      </text:list-level-style-number>
      <text:list-level-style-number text:level="9" text:style-name="ListLabel_20_153" loext:num-list-format="%9%." style:num-suffix="." style:num-format="a" style:num-letter-sync="true">
        <style:list-level-properties text:list-level-position-and-space-mode="label-alignment">
          <style:list-level-label-alignment text:label-followed-by="listtab" fo:text-indent="-0.499cm" fo:margin-left="10.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499cm" fo:margin-left="1cm"/>
        </style:list-level-properties>
      </text:list-level-style-number>
      <text:list-level-style-number text:level="2" text:style-name="ListLabel_20_155"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style:list-level-label-alignment text:label-followed-by="listtab" fo:text-indent="-1.058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style:list-level-label-alignment text:label-followed-by="listtab" fo:text-indent="-1.058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style:list-level-label-alignment text:label-followed-by="listtab" fo:text-indent="-1.058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499cm" fo:margin-left="1cm"/>
        </style:list-level-properties>
      </text:list-level-style-number>
      <text:list-level-style-number text:level="2" text:style-name="ListLabel_20_164"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style:list-level-label-alignment text:label-followed-by="listtab" fo:text-indent="-1.058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style:list-level-label-alignment text:label-followed-by="listtab" fo:text-indent="-1.058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style:list-level-label-alignment text:label-followed-by="listtab" fo:text-indent="-1.058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prefix="(" style:num-suffix=")" style:num-format="1">
        <style:list-level-properties text:list-level-position-and-space-mode="label-alignment">
          <style:list-level-label-alignment text:label-followed-by="nothing" fo:text-indent="-0.499cm" fo:margin-left="2cm"/>
        </style:list-level-properties>
      </text:list-level-style-number>
      <text:list-level-style-number text:level="2" text:style-name="ListLabel_20_173" loext:num-list-format="(%2%)" style:num-prefix="(" style:num-suffix=")" style:num-format="1">
        <style:list-level-properties text:list-level-position-and-space-mode="label-alignment">
          <style:list-level-label-alignment text:label-followed-by="nothing" fo:text-indent="-0.499cm" fo:margin-left="1.769cm"/>
        </style:list-level-properties>
      </text:list-level-style-number>
      <text:list-level-style-number text:level="3" text:style-name="ListLabel_20_174" loext:num-list-format="(%3%)" style:num-prefix="(" style:num-suffix=")" style:num-format="1">
        <style:list-level-properties text:list-level-position-and-space-mode="label-alignment">
          <style:list-level-label-alignment text:label-followed-by="nothing" fo:text-indent="-0.499cm" fo:margin-left="3.039cm"/>
        </style:list-level-properties>
      </text:list-level-style-number>
      <text:list-level-style-number text:level="4" text:style-name="ListLabel_20_175" loext:num-list-format="(%4%)" style:num-prefix="(" style:num-suffix=")" style:num-format="1">
        <style:list-level-properties text:list-level-position-and-space-mode="label-alignment">
          <style:list-level-label-alignment text:label-followed-by="nothing" fo:text-indent="-0.499cm" fo:margin-left="4.309cm"/>
        </style:list-level-properties>
      </text:list-level-style-number>
      <text:list-level-style-number text:level="5" text:style-name="ListLabel_20_176" loext:num-list-format="(%5%)" style:num-prefix="(" style:num-suffix=")" style:num-format="1">
        <style:list-level-properties text:list-level-position-and-space-mode="label-alignment">
          <style:list-level-label-alignment text:label-followed-by="nothing" fo:text-indent="-0.499cm" fo:margin-left="5.579cm"/>
        </style:list-level-properties>
      </text:list-level-style-number>
      <text:list-level-style-number text:level="6" text:style-name="ListLabel_20_177" loext:num-list-format="(%6%)" style:num-prefix="(" style:num-suffix=")" style:num-format="1">
        <style:list-level-properties text:list-level-position-and-space-mode="label-alignment">
          <style:list-level-label-alignment text:label-followed-by="nothing" fo:text-indent="-0.499cm" fo:margin-left="6.849cm"/>
        </style:list-level-properties>
      </text:list-level-style-number>
      <text:list-level-style-number text:level="7" text:style-name="ListLabel_20_178" loext:num-list-format="(%7%)" style:num-prefix="(" style:num-suffix=")" style:num-format="1">
        <style:list-level-properties text:list-level-position-and-space-mode="label-alignment">
          <style:list-level-label-alignment text:label-followed-by="nothing" fo:text-indent="-0.499cm" fo:margin-left="8.119cm"/>
        </style:list-level-properties>
      </text:list-level-style-number>
      <text:list-level-style-number text:level="8" text:style-name="ListLabel_20_179" loext:num-list-format="(%8%)" style:num-prefix="(" style:num-suffix=")" style:num-format="1">
        <style:list-level-properties text:list-level-position-and-space-mode="label-alignment">
          <style:list-level-label-alignment text:label-followed-by="nothing" fo:text-indent="-0.499cm" fo:margin-left="9.389cm"/>
        </style:list-level-properties>
      </text:list-level-style-number>
      <text:list-level-style-number text:level="9" text:style-name="ListLabel_20_180" loext:num-list-format="(%9%)" style:num-prefix="(" style:num-suffix=")" style:num-format="1">
        <style:list-level-properties text:list-level-position-and-space-mode="label-alignment">
          <style:list-level-label-alignment text:label-followed-by="nothing" fo:text-indent="-0.499cm" fo:margin-left="10.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a" style:num-letter-sync="true">
        <style:list-level-properties text:list-level-position-and-space-mode="label-alignment">
          <style:list-level-label-alignment text:label-followed-by="listtab" fo:text-indent="-0.499cm" fo:margin-left="2.499cm"/>
        </style:list-level-properties>
      </text:list-level-style-number>
      <text:list-level-style-number text:level="2" text:style-name="ListLabel_20_182"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183"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185"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186"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188"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189"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a" style:num-letter-sync="true">
        <style:list-level-properties text:list-level-position-and-space-mode="label-alignment">
          <style:list-level-label-alignment text:label-followed-by="listtab" fo:text-indent="-0.499cm" fo:margin-left="2.499cm"/>
        </style:list-level-properties>
      </text:list-level-style-number>
      <text:list-level-style-number text:level="2" text:style-name="ListLabel_20_191"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192"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194"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195"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197"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198"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a" style:num-letter-sync="true">
        <style:list-level-properties text:list-level-position-and-space-mode="label-alignment">
          <style:list-level-label-alignment text:label-followed-by="listtab" fo:text-indent="-0.499cm" fo:margin-left="2.499cm"/>
        </style:list-level-properties>
      </text:list-level-style-number>
      <text:list-level-style-number text:level="2" text:style-name="ListLabel_20_200"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201"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203"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204"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206"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207"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a" style:num-letter-sync="true">
        <style:list-level-properties text:list-level-position-and-space-mode="label-alignment">
          <style:list-level-label-alignment text:label-followed-by="listtab" fo:text-indent="-0.499cm" fo:margin-left="2.499cm"/>
        </style:list-level-properties>
      </text:list-level-style-number>
      <text:list-level-style-number text:level="2" text:style-name="ListLabel_20_209"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210"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212"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213"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215"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216"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a" style:num-letter-sync="true">
        <style:list-level-properties text:list-level-position-and-space-mode="label-alignment">
          <style:list-level-label-alignment text:label-followed-by="listtab" fo:text-indent="-0.499cm" fo:margin-left="2.499cm"/>
        </style:list-level-properties>
      </text:list-level-style-number>
      <text:list-level-style-number text:level="2" text:style-name="ListLabel_20_218"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219"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221"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222"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224"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225"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a" style:num-letter-sync="true">
        <style:list-level-properties text:list-level-position-and-space-mode="label-alignment">
          <style:list-level-label-alignment text:label-followed-by="listtab" fo:text-indent="-0.499cm" fo:margin-left="2.499cm"/>
        </style:list-level-properties>
      </text:list-level-style-number>
      <text:list-level-style-number text:level="2" text:style-name="ListLabel_20_227"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228"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230"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231"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233"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234"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499cm" fo:margin-left="1cm"/>
        </style:list-level-properties>
      </text:list-level-style-number>
      <text:list-level-style-number text:level="2" text:style-name="ListLabel_20_236"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37" loext:num-list-format="%3%." style:num-suffix="." style:num-format="i">
        <style:list-level-properties text:list-level-position-and-space-mode="label-alignment">
          <style:list-level-label-alignment text:label-followed-by="listtab" fo:text-indent="-1.058cm" fo:margin-left="2.54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9" loext:num-list-format="%5%."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0" loext:num-list-format="%6%." style:num-suffix="." style:num-format="i">
        <style:list-level-properties text:list-level-position-and-space-mode="label-alignment">
          <style:list-level-label-alignment text:label-followed-by="listtab" fo:text-indent="-1.058cm" fo:margin-left="5.0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42" loext:num-list-format="%8%."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43" loext:num-list-format="%9%." style:num-suffix="." style:num-format="i">
        <style:list-level-properties text:list-level-position-and-space-mode="label-alignment">
          <style:list-level-label-alignment text:label-followed-by="listtab" fo:text-indent="-1.058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a" style:num-letter-sync="true">
        <style:list-level-properties text:list-level-position-and-space-mode="label-alignment">
          <style:list-level-label-alignment text:label-followed-by="listtab" fo:text-indent="-0.499cm" fo:margin-left="1.499cm"/>
        </style:list-level-properties>
      </text:list-level-style-number>
      <text:list-level-style-number text:level="2" text:style-name="ListLabel_20_245"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246"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248"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249"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251"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252"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a" style:num-letter-sync="true">
        <style:list-level-properties text:list-level-position-and-space-mode="label-alignment">
          <style:list-level-label-alignment text:label-followed-by="listtab" fo:text-indent="-0.499cm" fo:margin-left="1.499cm"/>
        </style:list-level-properties>
      </text:list-level-style-number>
      <text:list-level-style-number text:level="2" text:style-name="ListLabel_20_254" loext:num-list-format="%2%." style:num-suffix="." style:num-format="1">
        <style:list-level-properties text:list-level-position-and-space-mode="label-alignment">
          <style:list-level-label-alignment text:label-followed-by="listtab" fo:text-indent="-0.847cm" fo:margin-left="2.709cm"/>
        </style:list-level-properties>
      </text:list-level-style-number>
      <text:list-level-style-number text:level="3" text:style-name="ListLabel_20_255" loext:num-list-format="%3%." style:num-suffix="." style:num-format="i">
        <style:list-level-properties text:list-level-position-and-space-mode="label-alignment">
          <style:list-level-label-alignment text:label-followed-by="listtab" fo:text-indent="-1.058cm" fo:margin-left="3.556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4.403cm"/>
        </style:list-level-properties>
      </text:list-level-style-number>
      <text:list-level-style-number text:level="5" text:style-name="ListLabel_20_257" loext:num-list-format="%5%." style:num-suffix="." style:num-format="1">
        <style:list-level-properties text:list-level-position-and-space-mode="label-alignment">
          <style:list-level-label-alignment text:label-followed-by="listtab" fo:text-indent="-0.847cm" fo:margin-left="5.249cm"/>
        </style:list-level-properties>
      </text:list-level-style-number>
      <text:list-level-style-number text:level="6" text:style-name="ListLabel_20_258" loext:num-list-format="%6%." style:num-suffix="." style:num-format="i">
        <style:list-level-properties text:list-level-position-and-space-mode="label-alignment">
          <style:list-level-label-alignment text:label-followed-by="listtab" fo:text-indent="-1.058cm" fo:margin-left="6.096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6.943cm"/>
        </style:list-level-properties>
      </text:list-level-style-number>
      <text:list-level-style-number text:level="8" text:style-name="ListLabel_20_260" loext:num-list-format="%8%." style:num-suffix="." style:num-format="1">
        <style:list-level-properties text:list-level-position-and-space-mode="label-alignment">
          <style:list-level-label-alignment text:label-followed-by="listtab" fo:text-indent="-0.847cm" fo:margin-left="7.789cm"/>
        </style:list-level-properties>
      </text:list-level-style-number>
      <text:list-level-style-number text:level="9" text:style-name="ListLabel_20_261" loext:num-list-format="%9%." style:num-suffix="." style:num-format="i">
        <style:list-level-properties text:list-level-position-and-space-mode="label-alignment">
          <style:list-level-label-alignment text:label-followed-by="listtab" fo:text-indent="-1.058cm" fo:margin-left="8.6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text:start-value="4">
        <style:list-level-properties text:list-level-position-and-space-mode="label-alignment">
          <style:list-level-label-alignment text:label-followed-by="listtab" fo:text-indent="-0.499cm" fo:margin-left="0.998cm"/>
        </style:list-level-properties>
      </text:list-level-style-number>
      <text:list-level-style-number text:level="2" text:style-name="ListLabel_20_263" loext:num-list-format="%2%." style:num-suffix="." style:num-format="1">
        <style:list-level-properties text:list-level-position-and-space-mode="label-alignment">
          <style:list-level-label-alignment text:label-followed-by="listtab" fo:text-indent="-0.499cm" fo:margin-left="1.346cm"/>
        </style:list-level-properties>
      </text:list-level-style-number>
      <text:list-level-style-number text:level="3" text:style-name="ListLabel_20_264" loext:num-list-format="%3%." style:num-suffix="." style:num-format="i">
        <style:list-level-properties text:list-level-position-and-space-mode="label-alignment">
          <style:list-level-label-alignment text:label-followed-by="listtab" fo:text-indent="-0.711cm" fo:margin-left="2.193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499cm" fo:margin-left="3.039cm"/>
        </style:list-level-properties>
      </text:list-level-style-number>
      <text:list-level-style-number text:level="5" text:style-name="ListLabel_20_266" loext:num-list-format="%5%." style:num-suffix="." style:num-format="1">
        <style:list-level-properties text:list-level-position-and-space-mode="label-alignment">
          <style:list-level-label-alignment text:label-followed-by="listtab" fo:text-indent="-0.499cm" fo:margin-left="3.886cm"/>
        </style:list-level-properties>
      </text:list-level-style-number>
      <text:list-level-style-number text:level="6" text:style-name="ListLabel_20_267" loext:num-list-format="%6%." style:num-suffix="." style:num-format="i">
        <style:list-level-properties text:list-level-position-and-space-mode="label-alignment">
          <style:list-level-label-alignment text:label-followed-by="listtab" fo:text-indent="-0.711cm" fo:margin-left="4.733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499cm" fo:margin-left="5.579cm"/>
        </style:list-level-properties>
      </text:list-level-style-number>
      <text:list-level-style-number text:level="8" text:style-name="ListLabel_20_269" loext:num-list-format="%8%." style:num-suffix="." style:num-format="1">
        <style:list-level-properties text:list-level-position-and-space-mode="label-alignment">
          <style:list-level-label-alignment text:label-followed-by="listtab" fo:text-indent="-0.499cm" fo:margin-left="6.426cm"/>
        </style:list-level-properties>
      </text:list-level-style-number>
      <text:list-level-style-number text:level="9" text:style-name="ListLabel_20_270" loext:num-list-format="%9%." style:num-suffix="." style:num-format="i">
        <style:list-level-properties text:list-level-position-and-space-mode="label-alignment">
          <style:list-level-label-alignment text:label-followed-by="listtab" fo:text-indent="-0.711cm" fo:margin-left="7.2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listtab" fo:text-indent="-0.499cm" fo:margin-left="1cm"/>
        </style:list-level-properties>
      </text:list-level-style-number>
      <text:list-level-style-number text:level="2" text:style-name="ListLabel_20_272" loext:num-list-format="%2%." style:num-suffix="." style:num-format="1">
        <style:list-level-properties text:list-level-position-and-space-mode="label-alignment">
          <style:list-level-label-alignment text:label-followed-by="listtab" fo:text-indent="-0.499cm" fo:margin-left="1.769cm"/>
        </style:list-level-properties>
      </text:list-level-style-number>
      <text:list-level-style-number text:level="3" text:style-name="ListLabel_20_273" loext:num-list-format="%3%." style:num-suffix="." style:num-format="1">
        <style:list-level-properties text:list-level-position-and-space-mode="label-alignment">
          <style:list-level-label-alignment text:label-followed-by="listtab" fo:text-indent="-0.499cm" fo:margin-left="3.039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499cm" fo:margin-left="4.309cm"/>
        </style:list-level-properties>
      </text:list-level-style-number>
      <text:list-level-style-number text:level="5" text:style-name="ListLabel_20_275" loext:num-list-format="%5%." style:num-suffix="." style:num-format="1">
        <style:list-level-properties text:list-level-position-and-space-mode="label-alignment">
          <style:list-level-label-alignment text:label-followed-by="listtab" fo:text-indent="-0.499cm" fo:margin-left="5.579cm"/>
        </style:list-level-properties>
      </text:list-level-style-number>
      <text:list-level-style-number text:level="6" text:style-name="ListLabel_20_276" loext:num-list-format="%6%." style:num-suffix="." style:num-format="1">
        <style:list-level-properties text:list-level-position-and-space-mode="label-alignment">
          <style:list-level-label-alignment text:label-followed-by="listtab" fo:text-indent="-0.499cm" fo:margin-left="6.849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499cm" fo:margin-left="8.119cm"/>
        </style:list-level-properties>
      </text:list-level-style-number>
      <text:list-level-style-number text:level="8" text:style-name="ListLabel_20_278" loext:num-list-format="%8%." style:num-suffix="." style:num-format="1">
        <style:list-level-properties text:list-level-position-and-space-mode="label-alignment">
          <style:list-level-label-alignment text:label-followed-by="listtab" fo:text-indent="-0.499cm" fo:margin-left="9.389cm"/>
        </style:list-level-properties>
      </text:list-level-style-number>
      <text:list-level-style-number text:level="9" text:style-name="ListLabel_20_279" loext:num-list-format="%9%." style:num-suffix="." style:num-format="1">
        <style:list-level-properties text:list-level-position-and-space-mode="label-alignment">
          <style:list-level-label-alignment text:label-followed-by="listtab" fo:text-indent="-0.499cm" fo:margin-left="10.6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佈景主題">
        <loext:color loext:name="dark1" loext:color="#000000"/>
        <loext:color loext:name="light1" loext:color="#ffffff"/>
        <loext:color loext:name="dark2" loext:color="#a7a7a7"/>
        <loext:color loext:name="light2" loext:color="#535353"/>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0000ff"/>
        <loext:color loext:name="followed-hyperlink" loext:color="#ff00ff"/>
      </loext:theme-colors>
    </loext:theme>
  </office:styles>
  <office:automatic-styles>
    <style:page-layout style:name="Mpm1">
      <style:page-layout-properties fo:page-width="21.001cm" fo:page-height="29.7cm" style:num-format="1" style:print-orientation="portrait" fo:margin-top="1.501cm" fo:margin-bottom="1.75cm" fo:margin-left="3.175cm" fo:margin-right="3.175cm" style:writing-mode="lr-tb" style:layout-grid-color="#c0c0c0" style:layout-grid-lines="2462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039cm" fo:margin-left="0cm" fo:margin-right="0cm" fo:margin-bottom="0.938cm" style:dynamic-spacing="true"/>
      </style:header-style>
      <style:footer-style>
        <style:header-footer-properties fo:min-height="0.79cm" fo:margin-left="0cm" fo:margin-right="0cm" fo:margin-top="0.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頁首與頁尾"/>
      </style:header>
      <style:footer>
        <text:p text:style-name="頁首與頁尾"/>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工藝中心技術組李家珍</meta:initial-creator>
    <dc:creator>工藝中心技術組李家珍</dc:creator>
    <meta:editing-cycles>4</meta:editing-cycles>
    <meta:creation-date>2026-08-26T01:25:00</meta:creation-date>
    <dc:date>2026-08-26T01:41:00</dc:date>
    <meta:editing-duration>PT10M</meta:editing-duration>
    <meta:generator>MODA_ODF_Application_Tools/4.0.1.2$Windows_X86_64 LibreOffice_project/4fe7fa5f4f65f5dd3193a39e152fc48afcc93fee</meta:generator>
    <meta:document-statistic meta:table-count="4" meta:image-count="10" meta:object-count="0" meta:page-count="27" meta:paragraph-count="392" meta:word-count="6265" meta:character-count="40656" meta:non-whitespace-character-count="34772"/>
    <meta:user-defined meta:name="AppVersion">16.0000</meta:user-defined>
    <meta:template xlink:type="simple" xlink:actuate="onRequest" xlink:title="Normal.dotm" xlink:href=""/>
  </office:meta>
</office:document-meta>
</file>